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противодействия-коррупции-в-территориальных-органах-исполнительной-власти-центрального-административного-округа-города-москвы-на-2025-годы."/>План противодействия коррупции в территориальных органах исполнительной власти Центрального административного округа города Москвы на 2025 годы.<text:bookmark-end text:name="план-противодействия-коррупции-в-территориальных-органах-исполнительной-власти-центрального-административного-округа-города-москвы-на-2025-годы."/></text:h>
      <text:p text:style-name="First_20_paragraph">27.06.2025</text:p>
      <text:p text:style-name="Text_20_body"><text:line-break/></text:p>
      <text:p text:style-name="Text_20_body">Адрес страницы: <text:a xlink:type="simple" xlink:href="http://basman.mos.ru/anti-corruption/plans-papers-reports-reviews-static-information-on-combating-corruption/detail/13068190.html" office:name=""><text:span text:style-name="Definition">http://basman.mos.ru/anti-corruption/plans-papers-reports-reviews-static-information-on-combating-corruption/detail/1306819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9T06:28:47Z</meta:creation-date>
    <dc:date>2025-06-29T06:28:47Z</dc:date>
  </office:meta>
</office:document-meta>
</file>