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мероприятий-по-противодействию-коррупции-на-2018---2019-годы"/>План мероприятий по противодействию коррупции на 2018 - 2019 годы<text:bookmark-end text:name="план-мероприятий-по-противодействию-коррупции-на-2018---2019-годы"/></text:h>
      <text:p text:style-name="First_20_paragraph">31.07.2018</text:p>
      <text:p text:style-name="Text_20_body">Скачать: <text:a xlink:type="simple" xlink:href="/anti-corruption/plans-papers-reports-reviews-static-information-on-combating-corruption/План%20мероприятий%20по%20противодействию%20коррупции%20на%202018%20-%202019%20годы.pdf" office:name=""><text:span text:style-name="Definition">План противодействия коррупции на 2018 - 2019 годы</text:span></text:a></text:p>
      <text:p text:style-name="Text_20_body"><text:line-break/></text:p>
      <text:p text:style-name="Text_20_body">Адрес страницы: <text:a xlink:type="simple" xlink:href="http://basman.mos.ru/anti-corruption/plans-papers-reports-reviews-static-information-on-combating-corruption/detail/7481449.html" office:name=""><text:span text:style-name="Definition">http://basman.mos.ru/anti-corruption/plans-papers-reports-reviews-static-information-on-combating-corruption/detail/748144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2:32Z</meta:creation-date>
    <dc:date>2023-08-23T07:42:32Z</dc:date>
  </office:meta>
</office:document-meta>
</file>