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г.-москва-дурасовский-пер.-влд.-7-стр.-1-стр.-2-влд.-5-стр.-1-влд.-3-стр.-2-цао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г. Москва, Дурасовский пер., влд. 7, стр. 1, стр. 2; влд. 5, стр. 1; влд. 3, стр. 2, ЦАО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г.-москва-дурасовский-пер.-влд.-7-стр.-1-стр.-2-влд.-5-стр.-1-влд.-3-стр.-2-цао"/></text:h>
      <text:p text:style-name="First_20_paragraph">11.06.2021</text:p>
      <text:p text:style-name="Text_20_body"><text:line-break/></text:p>
      <text:p text:style-name="Text_20_body">Адрес страницы: <text:a xlink:type="simple" xlink:href="http://basman.mos.ru/electronic-public-discussion/detail/10027572.html" office:name=""><text:span text:style-name="Definition">http://basman.mos.ru/electronic-public-discussion/detail/1002757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57:39Z</meta:creation-date>
    <dc:date>2023-07-19T15:57:39Z</dc:date>
  </office:meta>
</office:document-meta>
</file>