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ул.-воронцово-поле-влд.-5-7-стр.-9-кад.-7701000102448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г. Москва, ул. Воронцово Поле, влд. 5-7, стр. 9 (кад. № 77:01:0001024:48)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ул.-воронцово-поле-влд.-5-7-стр.-9-кад.-7701000102448-цао"/></text:h>
      <text:p text:style-name="First_20_paragraph">30.07.2021</text:p>
      <text:p text:style-name="Text_20_body"><text:line-break/></text:p>
      <text:p text:style-name="Text_20_body">Адрес страницы: <text:a xlink:type="simple" xlink:href="http://basman.mos.ru/electronic-public-discussion/detail/10145465.html" office:name=""><text:span text:style-name="Definition">http://basman.mos.ru/electronic-public-discussion/detail/1014546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6:35Z</meta:creation-date>
    <dc:date>2023-07-19T15:56:35Z</dc:date>
  </office:meta>
</office:document-meta>
</file>