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г.-москва-пер.-басманный-вл.-8-стр.-2-кад.-770100030184208-цао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г. Москва, пер. Басманный, вл. 8, стр. 2 (кад. № 77:01:0003018:4208), ЦАО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г.-москва-пер.-басманный-вл.-8-стр.-2-кад.-770100030184208-цао"/></text:h>
      <text:p text:style-name="First_20_paragraph">30.07.2021</text:p>
      <text:p text:style-name="Text_20_body"><text:line-break/></text:p>
      <text:p text:style-name="Text_20_body">Адрес страницы: <text:a xlink:type="simple" xlink:href="http://basman.mos.ru/electronic-public-discussion/detail/10145468.html" office:name=""><text:span text:style-name="Definition">http://basman.mos.ru/electronic-public-discussion/detail/10145468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5:56:05Z</meta:creation-date>
    <dc:date>2023-07-19T15:56:05Z</dc:date>
  </office:meta>
</office:document-meta>
</file>