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корректировке-проекта-межевания-территории-части-квартала-287-басманного-района-ограниченного-мясницкой-улицей-малым-харитоньевским-переулком-переулком-огородная-слобода-гусятниковым-переулком"/>ОПОВЕЩЕНИЕ о начале общественных обсуждений по корректировке проекта межевания территории части квартала № 287 Басманного района, ограниченного Мясницкой улицей, Малым Харитоньевским переулком, переулком Огородная Слобода, Гусятниковым переулком<text:bookmark-end text:name="оповещение-о-начале-общественных-обсуждений-по-корректировке-проекта-межевания-территории-части-квартала-287-басманного-района-ограниченного-мясницкой-улицей-малым-харитоньевским-переулком-переулком-огородная-слобода-гусятниковым-переулком"/></text:h>
      <text:p text:style-name="First_20_paragraph">30.07.2021</text:p>
      <text:p text:style-name="Text_20_body"><text:line-break/></text:p>
      <text:p text:style-name="Text_20_body">Адрес страницы: <text:a xlink:type="simple" xlink:href="http://basman.mos.ru/electronic-public-discussion/detail/10145472.html" office:name=""><text:span text:style-name="Definition">http://basman.mos.ru/electronic-public-discussion/detail/1014547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55:33Z</meta:creation-date>
    <dc:date>2023-07-19T15:55:33Z</dc:date>
  </office:meta>
</office:document-meta>
</file>