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корректировке-проекта-межевания-территории-части-квартала-291-басманного-района-ограниченного-садовой-черногрязской-улицей-большим-харитоньевским-переулком-большим-козловским-переулком-боярским-переулко"/>ОПОВЕЩЕНИЕ О НАЧАЛЕ ОБЩЕСТВЕННЫХ ОБСУЖДЕНИЙ ПО КОРРЕКТИРОВКЕ ПРОЕКТА МЕЖЕВАНИЯ ТЕРРИТОРИИ ЧАСТИ КВАРТАЛА № 291 БАСМАННОГО РАЙОНА, ОГРАНИЧЕННОГО САДОВОЙ-ЧЕРНОГРЯЗСКОЙ УЛИЦЕЙ, БОЛЬШИМ ХАРИТОНЬЕВСКИМ ПЕРЕУЛКОМ, БОЛЬШИМ КОЗЛОВСКИМ ПЕРЕУЛКОМ, БОЯРСКИМ ПЕРЕУЛКО<text:bookmark-end text:name="оповещение-о-начале-общественных-обсуждений-по-корректировке-проекта-межевания-территории-части-квартала-291-басманного-района-ограниченного-садовой-черногрязской-улицей-большим-харитоньевским-переулком-большим-козловским-переулком-боярским-переулко"/></text:h>
      <text:p text:style-name="First_20_paragraph">30.09.2021</text:p>
      <text:p text:style-name="Text_20_body"><text:line-break/></text:p>
      <text:p text:style-name="Text_20_body">Адрес страницы: <text:a xlink:type="simple" xlink:href="http://basman.mos.ru/electronic-public-discussion/detail/10288110.html" office:name=""><text:span text:style-name="Definition">http://basman.mos.ru/electronic-public-discussion/detail/1028811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1:03:42Z</meta:creation-date>
    <dc:date>2023-05-24T01:03:42Z</dc:date>
  </office:meta>
</office:document-meta>
</file>