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корректировке-проекта-межевания-территории-части-квартала-1068-басманного-района-ограниченного-спартаковской-улицей-плетешковским-переулком-аптекарским-переулком-доброслободской-улицей"/>ОПОВЕЩЕНИЕ О НАЧАЛЕ ОБЩЕСТВЕННЫХ ОБСУЖДЕНИЙ ПО КОРРЕКТИРОВКЕ ПРОЕКТА МЕЖЕВАНИЯ ТЕРРИТОРИИ ЧАСТИ КВАРТАЛА №1068 БАСМАННОГО РАЙОНА, ОГРАНИЧЕННОГО СПАРТАКОВСКОЙ УЛИЦЕЙ, ПЛЕТЕШКОВСКИМ ПЕРЕУЛКОМ, АПТЕКАРСКИМ ПЕРЕУЛКОМ, ДОБРОСЛОБОДСКОЙ УЛИЦЕЙ<text:bookmark-end text:name="оповещение-о-начале-общественных-обсуждений-по-корректировке-проекта-межевания-территории-части-квартала-1068-басманного-района-ограниченного-спартаковской-улицей-плетешковским-переулком-аптекарским-переулком-доброслободской-улицей"/></text:h>
      <text:p text:style-name="First_20_paragraph">30.09.2021</text:p>
      <text:p text:style-name="Text_20_body"><text:line-break/></text:p>
      <text:p text:style-name="Text_20_body">Адрес страницы: <text:a xlink:type="simple" xlink:href="http://basman.mos.ru/electronic-public-discussion/detail/10288113.html" office:name=""><text:span text:style-name="Definition">http://basman.mos.ru/electronic-public-discussion/detail/1028811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14:17:05Z</meta:creation-date>
    <dc:date>2023-05-23T14:17:05Z</dc:date>
  </office:meta>
</office:document-meta>
</file>