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ул-фридриха-энгельса-вл-75-строен-21-кад.-770100030263427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БАСМАННЫЙ, УЛ ФРИДРИХА ЭНГЕЛЬСА, ВЛ 75, СТРОЕН 21 (КАД. № 77:01:0003026:3427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ул-фридриха-энгельса-вл-75-строен-21-кад.-770100030263427"/></text:h>
      <text:p text:style-name="First_20_paragraph">30.09.2021</text:p>
      <text:p text:style-name="Text_20_body"><text:line-break/></text:p>
      <text:p text:style-name="Text_20_body">Адрес страницы: <text:a xlink:type="simple" xlink:href="http://basman.mos.ru/electronic-public-discussion/detail/10288146.html" office:name=""><text:span text:style-name="Definition">http://basman.mos.ru/electronic-public-discussion/detail/1028814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52:05Z</meta:creation-date>
    <dc:date>2023-07-19T15:52:05Z</dc:date>
  </office:meta>
</office:document-meta>
</file>