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-земляной-вал-вл-29-стр-9-кад.-770100030023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Басманный, ул Земляной Вал, вл 29, стр 9 (кад. № 77:01:0003002:37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-земляной-вал-вл-29-стр-9-кад.-7701000300237"/></text:h>
      <text:p text:style-name="First_20_paragraph">21.10.2021</text:p>
      <text:p text:style-name="Text_20_body"><text:line-break/></text:p>
      <text:p text:style-name="Text_20_body">Адрес страницы: <text:a xlink:type="simple" xlink:href="http://basman.mos.ru/electronic-public-discussion/detail/10343805.html" office:name=""><text:span text:style-name="Definition">http://basman.mos.ru/electronic-public-discussion/detail/1034380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0:55Z</meta:creation-date>
    <dc:date>2023-07-19T15:50:55Z</dc:date>
  </office:meta>
</office:document-meta>
</file>