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басманный-пер.-денисовский-д.-22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Басманный, пер. Денисовский, д. 22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басманный-пер.-денисовский-д.-22"/></text:h>
      <text:p text:style-name="First_20_paragraph">09.11.2021</text:p>
      <text:p text:style-name="Text_20_body"><text:line-break/></text:p>
      <text:p text:style-name="Text_20_body">Адрес страницы: <text:a xlink:type="simple" xlink:href="http://basman.mos.ru/electronic-public-discussion/detail/10382279.html" office:name=""><text:span text:style-name="Definition">http://basman.mos.ru/electronic-public-discussion/detail/1038227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5:49:51Z</meta:creation-date>
    <dc:date>2023-07-19T15:49:51Z</dc:date>
  </office:meta>
</office:document-meta>
</file>