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"/>Прокурор разъясняет<text:bookmark-end text:name="прокурор-разъясняет"/></text:h>
      <text:p text:style-name="First_20_paragraph">09.06.2021</text:p>
      <text:p text:style-name="Text_20_body"><text:span text:style-name="T1">Новый порядок ведения и хранения трудовых книжек</text:span></text:p>
      <text:p text:style-name="Text_20_body">Приказом Минтруда России от 19.05.2021 № 320н «Об утверждении формы, порядка ведения и хранения трудовых книжек» установлена форма, а также внесены изменения в порядок ведения и хранения трудовых книжек, выдачи дубликата трудовой книжки и трудовой книжки при увольнении или при подаче работником заявления о предоставлении ему работодателем сведений о трудовой деятельности в соответствии со статьей 66.1 Трудового кодекса Российской Федерации.</text:p>
      <text:p text:style-name="Text_20_body">Среди нововведений следует отметить возможность работодателей использовать при заполнении трудовых книжек технических средств (путем переноса красителей или в виде оттиска штампа), а также особенности заполнения трудовой книжки дистанционного работника.</text:p>
      <text:p text:style-name="Text_20_body">Ранее возложенная на работодателя обязанность об ознакомлении работника с каждой новой записью в трудовой книжке приказом не предусмотрена.</text:p>
      <text:p text:style-name="Text_20_body">Впредь при заполнении работодателем трудовой книжки не потребуется присутствие впервые принимаемого на работу сотрудника.</text:p>
      <text:p text:style-name="Text_20_body">Изменения коснутся документов кадровой отчетности. Так, в процессе учета и хранения трудовых книжек работодатель самостоятельно будет разрабатывать книги (журналы) по учету бланков трудовых книжек и вкладышей в нее, а также учета движения трудовых книжек. В настоящее время организации ведут такие документы по утвержденным Минтрудом России формам.</text:p>
      <text:p text:style-name="Text_20_body">Изменения вступают в законную силу 01.09.2021.</text:p>
      <text:p text:style-name="Text_20_body"><text:line-break/></text:p>
      <text:p text:style-name="Text_20_body"><text:span text:style-name="T2">Разъяснения подготовлены помощником Московско-Курского транспортного прокурора К.А. Бижановой</text:span></text:p>
      <text:p text:style-name="Text_20_body"><text:span text:style-name="T2">Заместитель транспортного прокурора Р.С. Корогодин</text:span></text:p>
      <text:p text:style-name="Horizontal_20_Line"/>
      <text:p text:style-name="First_20_paragraph"><text:line-break/></text:p>
      <text:p text:style-name="Text_20_body"><text:span text:style-name="T1">Определены требования к отчетам соцсетей о выявлении запрещенного контента</text:span></text:p>
      <text:p text:style-name="Text_20_body">Приказом Роскомнадзора от 31.05.2021 № 63694 «Об утверждении требований к форме, составу и размещению ежегодных отчетов о результатах рассмотрения обращений, поданных с использованием электронной формы для направления обращений о распространяемой с нарушением закона информации» уточнен порядок размещения владельцами социальных сетей ежегодного отчета о результатах мониторинга выявления запрещенного контента, а также о результатах рассмотрения обращений о запрещенном контенте, поданных через соответствующую электронную форму.</text:p>
      <text:p text:style-name="Text_20_body">Из текста приказа следует, что отчет подлежит размещению в социальной сети не позднее 1 февраля года, следующего за отчетным периодом, в форме общедоступного электронного документа в формате DOC, DOCX, PDF, XLSX, доступном для скачивания и должен включать, в том числе количество страниц соцсети:</text:p>
      <text:p text:style-name="Text_20_body">- на которых размещалась распространяемая с нарушением закона информация;</text:p>
      <text:p text:style-name="Text_20_body">- доступ к которым был ограничен, как без направления соответствующей информации на рассмотрение в Роскомнадзор, так и на основании предписаний Роскомнадзора;</text:p>
      <text:p text:style-name="Text_20_body">- на которых размещалась информация, которую владелец соцсети не мог самостоятельно оценить на предмет отнесения к противоправной, и которая была направлена на рассмотрение в Роскомнадзор.</text:p>
      <text:p text:style-name="Text_20_body">В сведениях о результатах рассмотрения обращений указывается также количество страниц, на которых размещалась информация, в ограничении доступа к которой было отказано.</text:p>
      <text:p text:style-name="Text_20_body">Сведения указываются в ежегодном отчете в общем количестве, а также с дифференциацией по видам запрещенной информации.</text:p>
      <text:p text:style-name="Text_20_body">Приказ вступает в силу с 01.09.2021.</text:p>
      <text:p text:style-name="Text_20_body"><text:line-break/></text:p>
      <text:p text:style-name="Text_20_body"><text:span text:style-name="T2">Разъяснения подготовлены помощником Московско-Курского транспортного прокурора К.А. Бижановой</text:span></text:p>
      <text:p text:style-name="Text_20_body"><text:span text:style-name="T2">Заместитель транспортного прокурора Р.С. Корогодин</text:span></text:p>
      <text:p text:style-name="Text_20_body"><text:line-break/></text:p>
      <text:p text:style-name="Text_20_body">Адрес страницы: <text:a xlink:type="simple" xlink:href="http://basman.mos.ru/presscenter/important-information/detail/10017604.html" office:name=""><text:span text:style-name="Definition">http://basman.mos.ru/presscenter/important-information/detail/1001760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5:48:19Z</meta:creation-date>
    <dc:date>2023-06-28T05:48:19Z</dc:date>
  </office:meta>
</office:document-meta>
</file>