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новные-изменения-в-налогообложении-имущества-физических-лиц"/>Основные изменения в налогообложении имущества физических лиц<text:bookmark-end text:name="основные-изменения-в-налогообложении-имущества-физических-лиц"/></text:h>
      <text:p text:style-name="First_20_paragraph">12.10.2023</text:p>
      <text:p text:style-name="Text_20_body">На территории г. Москвы транспортный налог установлен Законом г. Москвы от 09.07.2008 № 33 «О транспортном налоге» в соответствии с главой 28 Налогового кодекса Российской Федерации (далее - Кодекс).</text:p>
      <text:p text:style-name="Text_20_body">Земельный налог установлен Законом г. Москвы от 24.11.2004 № 74 «О земельном налоге» в соответствии со главой 31 Кодекса.</text:p>
      <text:p text:style-name="Text_20_body">Налог на имущество физических лиц установлен Законом г. Москвы от 19.11.2014 № 51 «О налоге на имущество физических лиц» в соответствии с главой 32 Кодекса.</text:p>
      <text:p text:style-name="Text_20_body">По сравнению с предыдущим налоговым периодом произошли следующие основные изменения:</text:p>
      <text:p text:style-name="Text_20_body">1) по транспортному налогу</text:p>
      <text:p text:style-name="Text_20_body">При расчете налога применен Перечень легковых автомобилей средней стоимостью от 10 млн руб. за 2022 год, размещенный на официальном сайте Минпромторга России.</text:p>
      <text:p text:style-name="Text_20_body">2) по земельному налогу</text:p>
      <text:p text:style-name="Text_20_body">Применены новые результаты государственной кадастровой оценки земельных участков, расположенных на территории г. Москвы, на основании распоряжения Департамента городского имущества города Москвы от 15.11.2021 № 51520 (далее - Распоряжение).</text:p>
      <text:p text:style-name="Text_20_body">3) по налогу на имущество физических лиц</text:p>
      <text:p text:style-name="Text_20_body">Применены новые результаты государственной кадастровой оценки объектов недвижимости, расположенных на территории г. Москвы, на основании Распоряжения.</text:p>
      <text:p text:style-name="Text_20_body">С результатами определения кадастровой стоимости земельных участков и объектов недвижимости, расположенных на территории г. Москвы, установленной Распоряжением, можно ознакомиться, получив в МФЦ или на официальном сайте Росреестра выписку из Единого государственного реестра недвижимости по состоянию на 01.01.2022.</text:p>
      <text:p text:style-name="Text_20_body">С информацией о налоговых ставках и льготах можно ознакомиться в рубрике «Справочная информация о ставках и льготах по имущественным налогам» (<text:a xlink:type="simple" xlink:href="http://www.nalog.ru/rn77/service/tax/" office:name=""><text:span text:style-name="Definition"><text:span text:style-name="T1">https://www.nalog.ru/rn77/service/tax/</text:span></text:span></text:a>).</text:p>
      <text:p text:style-name="Text_20_body">Причины изменения величины налогов в каждой конкретной ситуации можно уточнить в налоговой инспекции или обратившись в контакт-центр ФНС России (тел. 8 800 - 222-22-22).</text:p>
      <text:p text:style-name="Text_20_body"><text:line-break/></text:p>
      <text:p text:style-name="Text_20_body">Адрес страницы: <text:a xlink:type="simple" xlink:href="http://basman.mos.ru/presscenter/important-information/detail/11894752.html" office:name=""><text:span text:style-name="Definition">http://basman.mos.ru/presscenter/important-information/detail/1189475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2T14:47:45Z</meta:creation-date>
    <dc:date>2023-10-12T14:47:45Z</dc:date>
  </office:meta>
</office:document-meta>
</file>