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cроки-представления-уведомления-об-исчисленных-суммах-налогов-авансовых-платежей-по-налогам-сборов-страховых-взносов"/>Cроки представления уведомления об исчисленных суммах налогов, авансовых платежей по налогам, сборов, страховых взносов<text:bookmark-end text:name="cроки-представления-уведомления-об-исчисленных-суммах-налогов-авансовых-платежей-по-налогам-сборов-страховых-взносов"/></text:h>
      <text:p text:style-name="First_20_paragraph">01.02.2024</text:p>
      <text:p text:style-name="Text_20_body"><text:a xlink:type="simple" xlink:href="/presscenter/FNS/Памятка%20Уведомление%20об%20исчисленных.pdf" office:name="Читать в pdf"><text:span text:style-name="Definition"/></text:a></text:p>
      <text:p text:style-name="Text_20_body"><text:line-break/></text:p>
      <text:p text:style-name="Text_20_body">Адрес страницы: <text:a xlink:type="simple" xlink:href="http://basman.mos.ru/presscenter/important-information/detail/12140490.html" office:name=""><text:span text:style-name="Definition">http://basman.mos.ru/presscenter/important-information/detail/1214049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1T08:01:10Z</meta:creation-date>
    <dc:date>2024-02-01T08:01:10Z</dc:date>
  </office:meta>
</office:document-meta>
</file>