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уберкуллез"/>Туберкуллез<text:bookmark-end text:name="туберкуллез"/></text:h>
      <text:p text:style-name="First_20_paragraph">05.08.2024</text:p>
      <text:p text:style-name="Text_20_body"><text:line-break/></text:p>
      <text:p text:style-name="Text_20_body">Адрес страницы: <text:a xlink:type="simple" xlink:href="http://basman.mos.ru/presscenter/important-information/detail/12505900.html" office:name=""><text:span text:style-name="Definition">http://basman.mos.ru/presscenter/important-information/detail/1250590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3T15:31:45Z</meta:creation-date>
    <dc:date>2025-02-23T15:31:45Z</dc:date>
  </office:meta>
</office:document-meta>
</file>