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-150-летию-со-дня-рождения-академика-николая-александровича-семашко"/>К 150-летию со дня рождения академика Николая Александровича Семашко<text:bookmark-end text:name="к-150-летию-со-дня-рождения-академика-николая-александровича-семашко"/></text:h>
      <text:p text:style-name="First_20_paragraph">11.11.2024</text:p>
      <text:p text:style-name="Text_20_body"><text:line-break/>В нынешнем году исполнилось 150 лет со дня рождения выдающегося организатора здравоохранения академика Николая Александровича Семашко. <text:line-break/>Этот материал посвящается «первому наркому здоровья» и «главному доктору профилактической медицины».<text:line-break/><text:line-break/><text:line-break/><text:line-break/></text:p>
      <text:p text:style-name="Text_20_body"><text:line-break/></text:p>
      <text:p text:style-name="Text_20_body">Адрес страницы: <text:a xlink:type="simple" xlink:href="http://basman.mos.ru/presscenter/important-information/detail/12654393.html" office:name=""><text:span text:style-name="Definition">http://basman.mos.ru/presscenter/important-information/detail/12654393.html</text:span></text:a></text:p>
      <text:p text:style-name="Text_20_body"><text:a xlink:type="simple" xlink:href="http://basman.mos.ru" office:name=""><text:span text:style-name="Definition">Управа Басманн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18T06:03:17Z</meta:creation-date>
    <dc:date>2025-02-18T06:03:17Z</dc:date>
  </office:meta>
</office:document-meta>
</file>