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потребнадзор-цао-проведет-горячую-линию-по-профилактике-вич-инфекций"/>Роспотребнадзор ЦАО проведет «горячую линию» по профилактике ВИЧ-инфекций<text:bookmark-end text:name="роспотребнадзор-цао-проведет-горячую-линию-по-профилактике-вич-инфекций"/></text:h>
      <text:p text:style-name="First_20_paragraph">21.11.2024</text:p>
      <text:p text:style-name="Text_20_body">Фото: Анна Быкова, «Вечерняя Москва»</text:p>
      <text:p text:style-name="Text_20_body">Ежегодно 1 декабря в соответствии с решением Всемирной организации здравоохранения (ВОЗ) и Генеральной Ассамблеи ООН, принятым в 1988 году, отмечается Всемирный день борьбы со СПИДом. Всемирный день борьбы со СПИДом является самой продолжительной инициативой в области информирования и профилактики заболевания в истории общественного здравоохранения.</text:p>
      <text:p text:style-name="Text_20_body">В целях привлечения внимания к существующей проблеме увеличения ВИЧ-инфицированного населения планеты проведение акции является одним из стратегических направлений в обеспечении сохранения здоровья населения и демографической безопасности.</text:p>
      <text:p text:style-name="Text_20_body">Основной целью проведения Всемирного дня борьбы со СПИДом является информирование о правах каждого человека пройти бесплатное тестирование и консультирование, правах ВИЧ-инфицированных на доступное эффективное лечение, уважительное и достойное отношение без дискриминации, а также правах каждого гражданина страны на ответственное отношение к сохранению своего здоровья.</text:p>
      <text:p text:style-name="Text_20_body">С 25.11.2024 г. по 06.12.2024 г. территориальным отделом Управления Роспотребнадзора по г. Москве в Центральном административном округе г. Москвы организована работа тематической «горячей линии» и консультаций по профилактике ВИЧ-инфекций ежедневно (по рабочим дням) с 9.00 до 18.00 по телефонам: 8(495)692-18-41</text:p>
      <text:p text:style-name="Text_20_body">Знание основ профилактики ВИЧ-инфекции и других заболеваний, передающихся половым путем, – залог вашего здорового будущего и ваших детей!</text:p>
      <text:p text:style-name="Text_20_body"><text:line-break/></text:p>
      <text:p text:style-name="Text_20_body">Адрес страницы: <text:a xlink:type="simple" xlink:href="http://basman.mos.ru/presscenter/important-information/detail/12678284.html" office:name=""><text:span text:style-name="Definition">http://basman.mos.ru/presscenter/important-information/detail/1267828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1T13:07:38Z</meta:creation-date>
    <dc:date>2024-11-21T13:07:38Z</dc:date>
  </office:meta>
</office:document-meta>
</file>