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лава-мчс-россии-александр-куренков-поздравляет-с-днем-добровольца"/>Глава МЧС России Александр Куренков поздравляет с Днем добровольца<text:bookmark-end text:name="глава-мчс-россии-александр-куренков-поздравляет-с-днем-добровольца"/></text:h>
      <text:p text:style-name="First_20_paragraph">06.12.2024</text:p>
      <text:p text:style-name="Text_20_body">Фото: пресс-служба МЧС</text:p>
      <text:p text:style-name="Text_20_body"><text:line-break/></text:p>
      <text:p text:style-name="Text_20_body">Ежегодно 5 декабря в России отмечается День добровольца (волонтера). Для специалистов МЧС России вы - опора в вопросах пропаганды безопасности жизнедеятельности и в борьбе со стихиями.</text:p>
      <text:p text:style-name="Text_20_body">Добровольцы вносят значительный вклад в общее дело – защиту граждан и территорий от природных и техногенных опасностей. Не зря в народе говорят: один в поле не воин. Профессионалы и добровольцы рука об руку могут сделать гораздо больше, справиться с задачами эффективнее.</text:p>
      <text:p text:style-name="Text_20_body">Совместная работа дает значительный и качественный результат. Добровольческие организации в этом году почти 37 тысяч раз помогали ликвидировать последствия происшествий и более 30 тысяч раз тушили техногенные и природные пожары. Силами добровольцев спасены почти две сотни человек. С волонтерами, в частности при участии Национального центра помощи пропавшим и пострадавшим детям, проведены почти 37 тысяч поисково-спасательных операций. Значителен ваш вклад при чрезвычайной ситуации в Курской области.</text:p>
      <text:p text:style-name="Text_20_body">Благодарю вас за активность, неравнодушие и решительность в любую минуту вступить в схватку со стихией. Добрая воля в этом деле – яркое выражение патриотизма и следования гражданскому долгу. Желаю вам успехов в серьезной, многогранной и в высшей степени востребованной деятельности. Всей многочисленной команде российского добровольчества – сплоченности и неиссякаемой энергии во имя спасения!</text:p>
      <text:p text:style-name="Text_20_body"><text:line-break/></text:p>
      <text:p text:style-name="Text_20_body">Адрес страницы: <text:a xlink:type="simple" xlink:href="http://basman.mos.ru/presscenter/important-information/detail/12706256.html" office:name=""><text:span text:style-name="Definition">http://basman.mos.ru/presscenter/important-information/detail/12706256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07T02:28:00Z</meta:creation-date>
    <dc:date>2024-12-07T02:28:00Z</dc:date>
  </office:meta>
</office:document-meta>
</file>