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деральный-проект-санитарный-щит-страны---безопасность-для-здоровья"/>Федеральный проект "Санитарный щит страны - безопасность для здоровья"<text:bookmark-end text:name="федеральный-проект-санитарный-щит-страны---безопасность-для-здоровья"/></text:h>
      <text:p text:style-name="First_20_paragraph">10.02.2025</text:p>
      <text:p text:style-name="Text_20_body">Фото: пресс-служба Роспотребнадзора</text:p>
      <text:p text:style-name="Text_20_body">«Санитарный щит – безопасность для здоровья (предупреждение, выявление, реагирование)» – это федеральный проект, направленный на развитие проактивной и устойчивой системы защиты населения от биологических и санитарно-эпидемиологических угроз.</text:p>
      <text:p text:style-name="Text_20_body">Задача проекта – создать эффективный барьер для эпидемий на трех рубежах: внутри страны, в ближнем и дальнем зарубежье.</text:p>
      <text:p text:style-name="Text_20_body">«Санитарный щит» предполагает проактивную модель защиты здоровья человека от инфекционных угроз. Проактивная, то есть профилактическая, – когда мы не реагируем на угрозы, а прогнозируем и предупреждаем их, а также готовимся к реагированию, создавая заделы.</text:p>
      <text:p text:style-name="Text_20_body">Проект опирается на достижения в области генетических технологий, лабораторных исследований, цифровизации, коммуникаций и содержит четыре основных блока работ:</text:p>
      <text:p text:style-name="Text_20_body">защита от угроз безопасности здоровью 24/7;</text:p>
      <text:p text:style-name="Text_20_body">лабораторная инфраструктура XXI века;</text:p>
      <text:p text:style-name="Text_20_body">разработка тест-систем для выявления новых инфекционных болезней за четыре дня, вакцин – за четыре месяца;</text:p>
      <text:p text:style-name="Text_20_body">новая модель санитарно-эпидемиологического поведения.</text:p>
      <text:p text:style-name="Text_20_body"><text:line-break/>1. ЗАЩИТА ОТ УГРОЗ БЕЗОПАСНОСТИ ЗДОРОВЬЮ 24/7.</text:p>
      <text:p text:style-name="Text_20_body">Первый блок направлен на мониторинг и предупреждение возникновения вспышек и завоза инфекции из-за рубежа. Он включает мероприятия:</text:p>
      <text:p text:style-name="Text_20_body">1) Обеспечение экспресс-тестирования инфекционных болезней во всех пунктах пропуска через государственную границу (всего 241 санитарно-карантинный пункт).</text:p>
      <text:p text:style-name="Text_20_body">2) Цифровая трансформация мониторинга эпидситуации в России и мире за счет использования «больших данных» и искусственного интеллекта для повышения точности прогнозов инфекций и снижения рисков заражения. Внедрение в пунктах пропуска АИС «Периметр» позволит снизить время прохождения санитарно-карантинного контроля для пассажиров, отказаться от сплошного контроля в пользу рейсов с подтвержденным риском завоза опасных инфекций.</text:p>
      <text:p text:style-name="Text_20_body">3) Создание международного Центра реагирования на эпидемии и развитие сети из четырех совместных лабораторий в эпидемически значимых регионах мира (Вьетнам, Гвинея, Центральная Африка, Южная Америка) даст возможность контролировать и изучать опасные инфекции, разрабатывать вакцины до попадания их на территорию России.</text:p>
      <text:p text:style-name="Text_20_body">4) Внедрение 13 мобильных пунктов пропуска позволит оперативно усилить санитарно-карантинный контроль на отдельных участках государственной границы в случае необходимости, например, при вспышке опасных инфекций или увеличении потока въезжающих в Россию из эпидемически неблагоприятных регионов.</text:p>
      <text:p text:style-name="Text_20_body">2. ЛАБОРАТОРНАЯ ИНФРАСТРУКТУРА XXI ВЕКА.</text:p>
      <text:p text:style-name="Text_20_body">Мероприятия второго блока направлены на укрепление и развитие лабораторной инфраструктуры. Он включает:</text:p>
      <text:p text:style-name="Text_20_body">1) Создание современной сети лабораторий:</text:p>
      <text:p text:style-name="Text_20_body">– создание (строительство и реконструкция) 36 лабораторий высокого уровня биологической безопасности. Позволит сформировать передовую сеть научных лабораторий и укрепить фундамент для мониторинга за возбудителями и их генетической изменчивостью, санитарной защиты границ, противоэпидемических мероприятий;</text:p>
      <text:p text:style-name="Text_20_body">– расширение сети современных лабораторий для населения. Лабораторная диагностика инфекций должна стать доступной для каждого в течение 24 часов в любой точке страны, в том числе с привлечением мобильных лабораторий.</text:p>
      <text:p text:style-name="Text_20_body">2) Цифровая трансформация взаимодействия «человек – лаборатория», которая позволяет приблизить современные технологии диагностики к людям:</text:p>
      <text:p text:style-name="Text_20_body">– внедрение быстрых (60 минут) тестов для выявления наиболее эпидемически и экономически значимых инфекций;</text:p>
      <text:p text:style-name="Text_20_body">– через 60 минут после получения результатов в лаборатории они будут доступны гражданам в личном кабинете на Госуслугах.</text:p>
      <text:p text:style-name="Text_20_body">3) Создание национального электронного каталога микроорганизмов и биотоксинов с цифровой информацией о возбудителях инфекций и их генетических характеристиках. Каталог позволит ученым:</text:p>
      <text:p text:style-name="Text_20_body">– за 24 часа расшифровать любую неизвестную инфекцию и начать ее исследования для разработки средств диагностики и профилактики;</text:p>
      <text:p text:style-name="Text_20_body">– за четыре дня разработать тест-систему для диагностики новой инфекции.<text:line-break/><text:line-break/>3. РАЗРАБОТКА ТЕСТ-СИСТЕМ ДЛЯ ВЫЯВЛЕНИЯ НОВЫХ ИНФЕКЦИОННЫХ БОЛЕЗНЕЙ ЗА ЧЕТЫРЕ ДНЯ, ВАКЦИН – ЗА ЧЕТЫРЕ МЕСЯЦА.</text:p>
      <text:p text:style-name="Text_20_body">Третий блок мероприятий направлен на формирование резерва для реагирования на эпидемиологические шоки. Он включает:</text:p>
      <text:p text:style-name="Text_20_body">1) Создание трехуровневой системы мониторинга и реагирования на инфекционные угрозы: внутри страны, в ближнем и дальнем зарубежье для повышения степени защиты от пандемий.</text:p>
      <text:p text:style-name="Text_20_body">2) Создание 20 дополнительных мобильных лабораторий и создание резервных лабораторных мощностей для массового тестирования любой инфекции в любой точке страны. В том числе будут созданы 40 новых центров ПЦР. Это позволит увеличить количество проводимых исследований до 500 тестов в день на 100 тыс. населения.</text:p>
      <text:p text:style-name="Text_20_body">3) Создание платформенных решений для быстрой разработки вакцины в случае появления неизвестной инфекции – технологий «заготовок», позволяющих в случае появления новой инфекции определенного семейства микроорганизмов быстро подобрать и «доконструировать» подходящую платформу и провести необходимые доклинические и клинические исследования. Вакцины от новой инфекции будут создаваться за четыре месяца, что позволит в случае необходимости начать массовую вакцинацию практически в два раза раньше, чем при СОVID-19.<text:line-break/><text:line-break/>4. НОВАЯ МОДЕЛЬ САНИТАРНО-ЭПИДЕМИОЛОГИЧЕСКОГО ПОВЕДЕНИЯ.</text:p>
      <text:p text:style-name="Text_20_body">Мероприятия четвертого блока направлены на формирование санитарной культуры населения. Он включает:</text:p>
      <text:p text:style-name="Text_20_body">1) Создание цифровой экосистемы «Безопасная среда обитания» для информирования населения о безопасности и качестве воды, пищи, воздуха и эпидемических рисках. В режиме реального времени в едином онлайн-ресурсе каждому россиянину будет доступна достоверная информация о состоянии окружающей среды и рекомендации по профилактике на простом и понятном языке. Человек сможет действовать, снизить риски для себя и окружающих.</text:p>
      <text:p text:style-name="Text_20_body">2) Усиление медицинских кадров в сфере биологической безопасности:</text:p>
      <text:p text:style-name="Text_20_body">– создание научно-образовательного консорциума, который объединит 35 учреждений для подготовки специалистов в области эпидемиологии, микробиологии со школьной скамьи;</text:p>
      <text:p text:style-name="Text_20_body">– создание новых центров подготовки, где будут применены новые подходы к образованию в области санитарно-эпидемиологической безопасности, в том числе симуляционные технологии.</text:p>
      <text:p text:style-name="Text_20_body">3) Внедрение консультативного эпидемиологического портала для бизнеса (КЭП) о рекомендациях по соблюдению на предприятиях мер безопасности при санитарно-эпидемиологических угрозах.<text:line-break/><text:line-break/>КЛЮЧЕВЫЕ РЕЗУЛЬТАТЫ (ИТОГИ)</text:p>
      <text:p text:style-name="Text_20_body">2022–2023 годы:</text:p>
      <text:p text:style-name="Text_20_body">развитие передовой национальной лабораторной инфраструктуры;</text:p>
      <text:p text:style-name="Text_20_body">усиление системы защиты от биологических угроз на границах страны и за рубежом;</text:p>
      <text:p text:style-name="Text_20_body">формирование резервов для оперативного реагирования на эпидемиологические угрозы.</text:p>
      <text:p text:style-name="Text_20_body">К концу 2024 года:</text:p>
      <text:p text:style-name="Text_20_body">прогнозирование эпидситуации с точностью до 90%;</text:p>
      <text:p text:style-name="Text_20_body">блокирование проникновения биологических угроз на территорию страны;</text:p>
      <text:p text:style-name="Text_20_body">распознавание любой новой инфекции и разработка тест-систем за четыре дня и вакцины за четыре месяца;</text:p>
      <text:p text:style-name="Text_20_body">обеспечение доступного (в течение 24 часов в любой точке страны) и быстрого (60 минут) тестирования инфекций;</text:p>
      <text:p text:style-name="Text_20_body">обеспечение работы организаций и предприятий без локдауна в период эпидемических шоков.</text:p>
      <text:p text:style-name="Text_20_body">К 2030 году:</text:p>
      <text:p text:style-name="Text_20_body">повышение уровня санитарной грамотности населения до 70% и доверия к противоэпидемическим мерам;</text:p>
      <text:p text:style-name="Text_20_body">100% кадровая обеспеченность специалистами по биологической безопасности, эпидемиологии и микробиологии.</text:p>
      <text:p text:style-name="Text_20_body">ЭФФЕКТЫ ОТ РЕАЛИЗАЦИИ ПРОЕКТА</text:p>
      <text:p text:style-name="Text_20_body">Снижение заболеваемости от инфекционных заболеваний на 2%.</text:p>
      <text:p text:style-name="Text_20_body">Обеспечение быстрой и качественной диагностикой 80% граждан.</text:p>
      <text:p text:style-name="Text_20_body">Снижение бремени болезней, связанных с факторами окружающей среды, на 6%.</text:p>
      <text:p text:style-name="Text_20_body">Рост доверия граждан к принимаемым санитарным мерам – на 30%.</text:p>
      <text:p text:style-name="Text_20_body">Сокращение экономического ущерба от острых инфекционных болезней не менее чем на 40 млрд рублей в год.</text:p>
      <text:p text:style-name="Text_20_body">КЛЮЧЕВЫЕ МЕССЕДЖИ ПРОЕКТА</text:p>
      <text:p text:style-name="Text_20_body">Барьеры для инфекций, а не для людей.</text:p>
      <text:p text:style-name="Text_20_body">Россия – территория безопасности для здоровья. Реагируем, опережая вызовы.</text:p>
      <text:p text:style-name="Text_20_body">В центре «Санитарного щита» – человек и его ожидания.</text:p>
      <text:p text:style-name="Text_20_body">Жизнь без локдаунов.</text:p>
      <text:p text:style-name="Text_20_body">Более подробно ознакомится с материалами по данной тематике можно на сайтах федерального проекта «Санитарный щит страны - безопасность для здоровья»: <text:a xlink:type="simple" xlink:href="https://xn--80aqooi4b.xn--p1acf/" office:name=""><text:span text:style-name="Definition">https://санщит.рус</text:span></text:a> и ФБУЗ «Центр гигиенического образования населения» Роспотребнадзора <text:a xlink:type="simple" xlink:href="https://cgon.rospotrebnadzor.ru/" office:name=""><text:span text:style-name="Definition">https://cgon.rospotrebnadzor.ru</text:span></text:a></text:p>
      <text:p text:style-name="Text_20_body"><text:line-break/></text:p>
      <text:p text:style-name="Text_20_body">Адрес страницы: <text:a xlink:type="simple" xlink:href="http://basman.mos.ru/presscenter/important-information/detail/12800744.html" office:name=""><text:span text:style-name="Definition">http://basman.mos.ru/presscenter/important-information/detail/1280074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0T14:22:01Z</meta:creation-date>
    <dc:date>2025-02-10T14:22:01Z</dc:date>
  </office:meta>
</office:document-meta>
</file>