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комендации-гражданам-о-мерах-по-предупреждению-клещевого-вирусного-энцефалита"/>РЕКОМЕНДАЦИИ ГРАЖДАНАМ: О мерах по предупреждению клещевого вирусного энцефалита<text:bookmark-end text:name="рекомендации-гражданам-о-мерах-по-предупреждению-клещевого-вирусного-энцефалита"/></text:h>
      <text:p text:style-name="First_20_paragraph">10.03.2025</text:p>
      <text:p text:style-name="Text_20_body">Фото: Анна Быкова, «Вечерняя Москва»</text:p>
      <text:p text:style-name="Text_20_body"><text:line-break/></text:p>
      <text:p text:style-name="Text_20_body">Иксодовые клещи — переносчики многих инфекций, в том числе клещевого боррелиоза (болезнь Лайма), моноцитарного эрлихиоза, клещевого вирусного энцефалита (КВЭ). Ареал обитания иксодовых клещей – переносчиков клещевого вирусного энцефалита – достаточно широк и захватывает многие административные территории Российской Федерации. Территория Москвы и Московской области (кроме Дмитровского и Талдомского районов) не эндемична по клещевому вирусному энцефалиту, однако в случае выезда москвичей на эндемичную территорию, не позднее, чем за полтора месяца необходимо сделать прививку против этой инфекции.  </text:p>
      <text:p text:style-name="Text_20_body">Москвичи могут сделать прививку в медицинских организациях по месту регистрации бесплатно.  За 2024 года от клещевого вирусного энцефалита привито 2,4 млн человек, тогда как в прошлом году за аналогичный период было привито около 2,08 млн. Всего в текущем сезоне планируется вакцинировать более 3,52 млн человек. </text:p>
      <text:p text:style-name="Text_20_body">На данный момент на территории ЦАО обработано уже более 800 000 квадратных метров таких зон отдыха и парков, как центральный парк культуры и отдыха имени Горького, парк «Зарядье», «Таганский», «Красная Пресня», «Екатерининский парк», сад культуры и отдыха им. Н.Э. Баумана, «Эрмитаж» и многие другие. Территории зон массового отдыха и парков ЦАО г. Москвы обрабатываются ежегодно, а также на протяжении всего сезона активности клещей находятся на постоянном контроле территориального отдела Управления Роспотребнадзора по г. Москв в ЦАО г. Москвы и балансодержателей территорий. </text:p>
      <text:p text:style-name="Text_20_body">Клещевой вирусный энцефалит – острое инфекционное вирусное заболевание с преимущественным поражением центральной нервной системы. Последствиями заболевания могут быть как выздоровление (при своевременно начатом лечении), так и серьезные нарушения здоровья, приводящие к инвалидности и смерти.</text:p>
      <text:p text:style-name="Text_20_body">К заражению клещевым энцефалитом восприимчивы все люди, независимо от возраста и пола.</text:p>
      <text:p text:style-name="Text_20_body">Ведущий механизм передачи — через укус или присасывание клеща, гораздо реже – при употреблении сырого молока коз или коров.</text:p>
      <text:p text:style-name="Text_20_body">Также можно заразиться при попадании возбудителя на кожу и на слизистые оболочки при раздавливании клеща.</text:p>
      <text:p text:style-name="Text_20_body">Заболевание клещевым энцефалитом можно предупредить с помощью неспецифической и специфической профилактики:</text:p>
      <text:p text:style-name="Text_20_body">Цель неспецифической профилактики – предотвращение присасывания клещей к людям. Проводится она по двум большим направлениям: коллективная защита (обработка территорий с помощью акарицидных средств) и индивидуальная (меры защиты человека).</text:p>
      <text:p text:style-name="Text_20_body">Меры специфической профилактики клещевого вирусного энцефалита включают профилактические прививки. Следует запомнить, что завершить весь прививочный курс против клещевого энцефалита необходимо за 2 недели до выезда в неблагополучную территорию. </text:p>
      <text:p text:style-name="Text_20_body"><text:span text:style-name="T1">Заболевание клещевым энцефалитом можно предупредить с помощью профилактических прививок!</text:span></text:p>
      <text:p text:style-name="Text_20_body"><text:span text:style-name="T1">Все люди, выезжающие на работу или на отдых в неблагополучные по клещевому вирусному энцефалиту территории, должны быть обязательно привиты!</text:span></text:p>
      <text:p text:style-name="Text_20_body"><text:span text:style-name="T1">Вакцинацию против клещевого энцефалита необходимо начинать за 1,5 месяца до выезда на неблагополучную территорию.</text:span></text:p>
      <text:p text:style-name="Text_20_body"><text:span text:style-name="T1">Москвичи могут сделать прививку в медицинских организациях по месту жительства бесплатно! </text:span></text:p>
      <text:p text:style-name="Text_20_body">Прививка состоит из 2 инъекций, после последней инъекции должно пройти не менее 14 дней до выезда в эндемичную зону. За это время вырабатывается иммунитет. Через год необходимо сделать ревакцинацию, которая состоит только из 1 инъекции, далее ревакцинацию повторяют каждые 3 года.</text:p>
      <text:p text:style-name="Text_20_body"><text:span text:style-name="T1">Помните, что своевременно проведенная вакцинация сохранит ваше здоровье!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basman.mos.ru/presscenter/important-information/detail/12848657.html" office:name=""><text:span text:style-name="Definition">http://basman.mos.ru/presscenter/important-information/detail/12848657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5T19:59:22Z</meta:creation-date>
    <dc:date>2025-07-25T19:59:22Z</dc:date>
  </office:meta>
</office:document-meta>
</file>