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размещения-ограждающих-устройств-по-адресу-ладожская-ул.-дом-8"/>Проект размещения ограждающих устройств по адресу Ладожская ул. дом 8<text:bookmark-end text:name="проект-размещения-ограждающих-устройств-по-адресу-ладожская-ул.-дом-8"/></text:h>
      <text:p text:style-name="First_20_paragraph">13.08.2019</text:p>
      <text:p text:style-name="Text_20_body"><text:line-break/></text:p>
      <text:p text:style-name="Text_20_body">Адрес страницы: <text:a xlink:type="simple" xlink:href="http://basman.mos.ru/presscenter/important-information/detail/8280282.html" office:name=""><text:span text:style-name="Definition">http://basman.mos.ru/presscenter/important-information/detail/828028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4:32:19Z</meta:creation-date>
    <dc:date>2023-07-19T14:32:19Z</dc:date>
  </office:meta>
</office:document-meta>
</file>