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</office:automatic-styles>
  <office:body>
    <office:text>
      <text:h text:style-name="Heading_20_3" text:outline-level="3"><text:bookmark-start text:name="оповещение-о-проведении-публичных-слушаний.-материалы-проекта-внесения-изменений-в-правила-землепользования-и-застройки-города-москвы-в-отношении-территорий-по-адресам-лубянская-пл.---ул.-мясницкая"/>Оповещение о проведении публичных слушаний. Материалы проекта внесения изменений в правила землепользования и застройки города Москвы в отношении территорий по адресам: Лубянская пл. - ул. Мясницкая<text:bookmark-end text:name="оповещение-о-проведении-публичных-слушаний.-материалы-проекта-внесения-изменений-в-правила-землепользования-и-застройки-города-москвы-в-отношении-территорий-по-адресам-лубянская-пл.---ул.-мясницкая"/></text:h>
      <text:p text:style-name="First_20_paragraph">18.10.2019</text:p>
      <text:p text:style-name="Text_20_body">На публичные слушания представляются <text:span text:style-name="T1">материалы проекта внесения изменений в правила землепользования и застройки города Москвы в отношении территорий по адресам: Лубянская пл. - ул. Мясницкая, кад. (№ 77:01:0001035:1005).</text:span></text:p>
      <text:p text:style-name="Text_20_body">Информационные материалы по теме публичных слушаний представлены на экспозиции по адресу: ул. Новая Басманная, д. 37, стр. 1, ком. 119 в здании управы Басманного района.</text:p>
      <text:p text:style-name="Text_20_body"><text:bookmark-start text:name="OLE_LINK14"/><text:span text:style-name="T1">Экспозиция открыта с 28 октября 2019 года по 05 ноября 2019 года</text:span><text:bookmark-end text:name="OLE_LINK14"/>. Часы работы: по рабочим дням – с 15:00 час. до 19:00 час., суббота – с 11:00 час. до 15:00 час., воскресенье и 04.11.2019 – выходной день. На выставке проводятся консультации по теме публичных слушаний.</text:p>
      <text:p text:style-name="Text_20_body"><text:span text:style-name="T1">Собрание участников публичных слушаний состоится 06 ноября 2019 года в 20:30 час.</text:span> по адресу: пер. Огородная Слобода, д.6, стр.1 (ГБОУ Дополнительного образования города Москвы «Дворец творчества детей и молодежи» «На Стопани»).</text:p>
      <text:p text:style-name="Text_20_body">Время начала регистрации участников – с 18:30 час.</text:p>
      <text:p text:style-name="Text_20_body"><text:span text:style-name="T1">В период проведения публичных слушаний</text:span> участники публичных слушаний имеют право представить свои предложения и замечания по обсуждаемому проекту посредством:</text:p>
      <text:p text:style-name="Text_20_body">- записи предложений и замечаний в период работы экспозиции;</text:p>
      <text:p text:style-name="Text_20_body">- выступления на собрании участников публичных слушаний;</text:p>
      <text:p text:style-name="Text_20_body">- внесения записи в книгу (журнал) регистрации участвующих в собрании участников публичных слушаний;</text:p>
      <text:p text:style-name="Text_20_body">- подачи в ходе собрания письменных предложений и замечаний;</text:p>
      <text:p text:style-name="Text_20_body">- направления в течение недели со дня проведения собрания участников публичных слушаний письменных предложений, замечаний в Окружную комиссию.</text:p>
      <text:p text:style-name="Text_20_body">Публичные слушания по внесению изменений в правила землепользования и застройки проводятся в границах территориальной зоны, для которой установлен такой градостроительный регламент (ст.31 «Градостроительного кодекса РФ» от 29.12.2004 №190-ФЗ.</text:p>
      <text:p text:style-name="Text_20_body"><text:span text:style-name="T1">Номера контактных справочных телефонов Окружной комиссии:</text:span> 8(499) 261-19-15, 8(495) 912-51-25.</text:p>
      <text:p text:style-name="Text_20_body">Почтовый адрес Окружной комиссии: 109147, г.Москва, ул.Марксистская, д.24. Электронный адрес Окружной комиссии: nisapovaak1@mos.ru</text:p>
      <text:p text:style-name="Text_20_body"><text:span text:style-name="T1">Информационные материалы по проекту размещены на сайтах в интернете:</text:span> официальный портал префектуры ЦАО (<text:a xlink:type="simple" xlink:href="http://cao.mos.ru/" office:name=""><text:span text:style-name="Definition">http://cao.mos.ru</text:span></text:a>) и официальный портал управы Басманного района (<text:a xlink:type="simple" xlink:href="http://basman.mos.ru/" office:name=""><text:span text:style-name="Definition">http://basman.mos.ru</text:span></text:a>).</text:p>
      <text:p text:style-name="Text_20_body"><text:span text:style-name="T1">Комиссия при Правительстве Москвы </text:span></text:p>
      <text:p text:style-name="Text_20_body"><text:span text:style-name="T1">по вопросам градостроительства, землепользования и застройки </text:span></text:p>
      <text:p text:style-name="Text_20_body"><text:span text:style-name="T1">в Центральном административном округе</text:span></text:p>
      <text:p text:style-name="Text_20_body"><text:span text:style-name="T1">(Окружная комиссия)</text:span></text:p>
      <text:p text:style-name="Text_20_body"><text:span text:style-name="T1">Скачать:</text:span></text:p>
      <text:list text:style-name="L1">
        <text:list-item>
          <text:p text:style-name="P1"><text:a xlink:type="simple" xlink:href="http://yadi.sk/i/IraZWmCs7EATiQ" office:name=""><text:span text:style-name="Definition">Проект</text:span></text:a></text:p>
        </text:list-item>
        <text:list-item>
          <text:p text:style-name="P1"><text:a xlink:type="simple" xlink:href="http://yadi.sk/i/HEuR-x0BurIYBA" office:name=""><text:span text:style-name="Definition">Записка</text:span></text:a></text:p>
        </text:list-item>
      </text:list>
      <text:p text:style-name="First_20_paragraph"><text:line-break/></text:p>
      <text:p text:style-name="Text_20_body"><text:line-break/></text:p>
      <text:p text:style-name="Text_20_body">Адрес страницы: <text:a xlink:type="simple" xlink:href="http://basman.mos.ru/presscenter/important-information/detail/8428422.html" office:name=""><text:span text:style-name="Definition">http://basman.mos.ru/presscenter/important-information/detail/8428422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3T09:03:16Z</meta:creation-date>
    <dc:date>2023-08-23T09:03:16Z</dc:date>
  </office:meta>
</office:document-meta>
</file>