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й-по-адресам-ул.-мясницкая-вл.-6"/>Оповещение о проведении публичных слушаний. Материалы проекта внесения изменений в правила землепользования и застройки города Москвы в отношении территорий по адресам: ул. Мясницкая, вл. 6<text:bookmark-end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й-по-адресам-ул.-мясницкая-вл.-6"/></text:h>
      <text:p text:style-name="First_20_paragraph">18.10.2019</text:p>
      <text:p text:style-name="Text_20_body">На публичные слушания представляются <text:span text:style-name="T1">материалы проекта внесения изменений в правила землепользования и застройки города Москвы в отношении территорий по адресам: ул. Мясницкая, вл. 6 (кад. №77:01:0001035:1002)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8 октября 2019 года по 05 ноября 2019 года</text:span>. Часы работы: по рабочим дням – с 15:00 час. до 19:00 час., суббота – с 11:00 час. до 15:00 час., воскресенье и 04.11.2019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06 ноября 2019 года в 19:30 час.</text:span> по адресу: пер. Огородная Слобода, д.6, стр.1 (ГБОУ Дополнительного образования города Москвы «Дворец творчества детей и молодежи» «На Стопани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 от 29.12.2004 №190-ФЗ).</text:p>
      <text:p text:style-name="Text_20_body"><text:span text:style-name="T1">Номера контактных справочных телефонов Окружной комиссии:</text:span> 8(499) 261-19-15, 8(495) 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управы Басманного района (<text:a xlink:type="simple" xlink:href="http://basman.mos.ru/" office:name=""><text:span text:style-name="Definition">http://basman.mos.ru</text:span></text:a>).</text:p>
      <text:p text:style-name="Text_20_body"><text:span text:style-name="T1">Комиссия при Правительстве Москвы </text:span></text:p>
      <text:p text:style-name="Text_20_body"><text:span text:style-name="T1">по вопросам градостроительства, землепользования и застройки </text:span></text:p>
      <text:p text:style-name="Text_20_body"><text:span text:style-name="T1">в Центральном административном округе </text:span></text:p>
      <text:p text:style-name="Text_20_body"><text:span text:style-name="T1">(Окружная комиссия)</text:span></text:p>
      <text:p text:style-name="Text_20_body"><text:span text:style-name="T1">Скачать:</text:span></text:p>
      <text:p text:style-name="Text_20_body"><text:a xlink:type="simple" xlink:href="http://yadi.sk/i/0larWoUDkQE9bQ" office:name=""><text:span text:style-name="Definition">1_ЦАО_Лубянская_пл_Мясницкая_ул__1035_1005 (1)</text:span></text:a></text:p>
      <text:p text:style-name="Text_20_body"><text:a xlink:type="simple" xlink:href="http://yadi.sk/i/AUymBZYS4fSI5w" office:name=""><text:span text:style-name="Definition">1_ЦАО_Лубянская_пл_Мясницкая_ул__1035_1005_записка</text:span></text:a></text:p>
      <text:p text:style-name="Text_20_body"><text:a xlink:type="simple" xlink:href="http://yadi.sk/i/iAxxIdpZ1LqmDA" office:name=""><text:span text:style-name="Definition">3_ЦАО_Мясницкая_ул_6__1002__3</text:span></text:a></text:p>
      <text:p text:style-name="Text_20_body"><text:a xlink:type="simple" xlink:href="http://yadi.sk/i/c0IIZbH0VEKgEQ" office:name=""><text:span text:style-name="Definition">3_ЦАО_Мясницкая_ул_6__1002_записка__3</text:span></text:a></text:p>
      <text:p text:style-name="Text_20_body"><text:a xlink:type="simple" xlink:href="http://yadi.sk/i/_GcjH_EJCV-ZyQ" office:name=""><text:span text:style-name="Definition">4_ЦАО_Мясницкая_ул_6__1003</text:span></text:a></text:p>
      <text:p text:style-name="Text_20_body"><text:a xlink:type="simple" xlink:href="http://yadi.sk/i/wuNjO_rd7Bs0ig" office:name=""><text:span text:style-name="Definition">4_ЦАО_Мясницкая_ул_6__1003_записка</text:span></text:a></text:p>
      <text:p text:style-name="Text_20_body"><text:line-break/></text:p>
      <text:p text:style-name="Text_20_body">Адрес страницы: <text:a xlink:type="simple" xlink:href="http://basman.mos.ru/presscenter/important-information/detail/8428512.html" office:name=""><text:span text:style-name="Definition">http://basman.mos.ru/presscenter/important-information/detail/842851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9:03:13Z</meta:creation-date>
    <dc:date>2023-08-23T09:03:13Z</dc:date>
  </office:meta>
</office:document-meta>
</file>