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повещение-о-проведении-публичных-слушаний.-материалы-по-корректировке-проекта-межевания-квартала-ограниченного-ул.-фридриха-энгельса-1-м-ирининским-пер.-бол.-почтовой-ул.-3-м-транспортным-кольцом"/>Оповещение о проведении публичных слушаний. Материалы по корректировке проекта межевания квартала ограниченного, ул. Фридриха Энгельса, 1-м Ирининским пер., Бол. Почтовой ул., 3-м транспортным кольцом<text:bookmark-end text:name="оповещение-о-проведении-публичных-слушаний.-материалы-по-корректировке-проекта-межевания-квартала-ограниченного-ул.-фридриха-энгельса-1-м-ирининским-пер.-бол.-почтовой-ул.-3-м-транспортным-кольцом"/></text:h>
      <text:p text:style-name="First_20_paragraph">18.10.2019</text:p>
      <text:p text:style-name="Text_20_body">На публичные слушания представляются <text:span text:style-name="T1">материалы по корректировке проекта межевания квартала ограниченного, ул. Фридриха Энгельса, 1-м Ирининским пер., Бол. Почтовой ул., 3-м транспортным кольцом.</text:span></text:p>
      <text:p text:style-name="Text_20_body">Информационные материалы по теме публичных слушаний представлены на экспозиции по адресу: ул. Новая Басманная, д. 37, стр. 1, ком. 119 в здании управы Басманного района.</text:p>
      <text:p text:style-name="Text_20_body"><text:span text:style-name="T1">Экспозиция открыта с 28 октября 2019 года по 05 ноября 2019 года</text:span>. Часы работы: по рабочим дням – с 15:00 час. до 19:00 час., суббота – с 11:00 час. до 15:00 час., воскресенье и 04.11.2019 – выходной день. На выставке проводятся консультации по теме публичных слушаний.</text:p>
      <text:p text:style-name="Text_20_body"><text:span text:style-name="T1">Собрание участников публичных слушаний состоится 20 ноября 2019 года в 19:00 час.</text:span> по адресу: Рубцов пер., д.10/14, стр.1 (ГБОУ «Школа на Яузе»).</text:p>
      <text:p text:style-name="Text_20_body">Время начала регистрации участников – с 18:30 час.</text:p>
      <text:p text:style-name="Text_20_body"><text:span text:style-name="T1">В период проведения публичных слушаний</text:span> участники публичных слушаний имеют право представить свои предложения и замечания по обсуждаемому проекту посредством:</text:p>
      <text:p text:style-name="Text_20_body">- записи предложений и замечаний в период работы экспозиции;</text:p>
      <text:p text:style-name="Text_20_body">- выступления на собрании участников публичных слушаний;</text:p>
      <text:p text:style-name="Text_20_body">- внесения записи в книгу (журнал) регистрации участвующих в собрании участников публичных слушаний;</text:p>
      <text:p text:style-name="Text_20_body">- подачи в ходе собрания письменных предложений и замечаний;</text:p>
      <text:p text:style-name="Text_20_body">- направления в течение недели со дня проведения собрания участников публичных слушаний письменных предложений, замечаний в Окружную комиссию.</text:p>
      <text:p text:style-name="Text_20_body"><text:span text:style-name="T1">Номера контактных справочных телефонов Окружной комиссии:</text:span> 8-(499)-763-31-04,8-(495)-912-51-25.</text:p>
      <text:p text:style-name="Text_20_body">Почтовый адрес Окружной комиссии: 109147, г.Москва, ул.Марксистская, д.24. Электронный адрес Окружной комиссии: nisapovaak1@mos.ru</text:p>
      <text:p text:style-name="Text_20_body"><text:span text:style-name="T1">Информационные материалы по проекту размещены на сайтах в интернете:</text:span> официальный портал префектуры ЦАО (<text:a xlink:type="simple" xlink:href="http://cao.mos.ru/" office:name=""><text:span text:style-name="Definition">http://cao.mos.ru</text:span></text:a>) и официальный портал управы Басманного района (<text:a xlink:type="simple" xlink:href="http://basman.mos.ru/" office:name=""><text:span text:style-name="Definition">http://basman.mos.ru</text:span></text:a>).</text:p>
      <text:p text:style-name="Text_20_body"><text:span text:style-name="T1">Комиссия при Правительстве Москвы по вопросам градостроительства, землепользования и застройки в Центральном административном округе (Окружная комиссия)</text:span></text:p>
      <text:p text:style-name="Text_20_body"><text:span text:style-name="T1">Скачать:</text:span></text:p>
      <text:p text:style-name="Text_20_body"><text:a xlink:type="simple" xlink:href="http://yadi.sk/i/T4U-e6CDv2Bqdg" office:name=""><text:span text:style-name="Definition">бук 1095 - Том 1</text:span></text:a><text:line-break/><text:line-break/><text:a xlink:type="simple" xlink:href="http://yadi.sk/i/vepXV62NtmsAAw" office:name=""><text:span text:style-name="Definition">бук 1095 - Том 2</text:span></text:a></text:p>
      <text:p text:style-name="Text_20_body"><text:line-break/></text:p>
      <text:p text:style-name="Text_20_body">Адрес страницы: <text:a xlink:type="simple" xlink:href="http://basman.mos.ru/presscenter/important-information/detail/8429114.html" office:name=""><text:span text:style-name="Definition">http://basman.mos.ru/presscenter/important-information/detail/8429114.html</text:span></text:a></text:p>
      <text:p text:style-name="Text_20_body"><text:a xlink:type="simple" xlink:href="http://basman.mos.ru" office:name=""><text:span text:style-name="Definition">Управа Басманн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23T07:45:43Z</meta:creation-date>
    <dc:date>2023-08-23T07:45:43Z</dc:date>
  </office:meta>
</office:document-meta>
</file>