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T1" style:family="text">
      <style:text-properties fo:font-weight="bold" style:font-weight-asian="bold" style:font-weight-complex="bold"/>
    </style:style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  <style:style style:name="TableHeaderRowCell" style:family="table-cell">
      <style:table-cell-properties fo:border="none"/>
    </style:style>
    <style:style style:name="TableRowCell" style:family="table-cell">
      <style:table-cell-properties fo:border="none"/>
    </style:style>
    <style:style style:name="Table1" style:family="table">
      <style:table-properties table:align="center"/>
    </style:style>
    <style:style style:name="Table1.A" style:family="table-column"/>
  </office:automatic-styles>
  <office:body>
    <office:text>
      <text:h text:style-name="Heading_20_3" text:outline-level="3"><text:bookmark-start text:name="оповещение-о-проведении-публичных-слушаний.-материалы-проекта-внесения-изменений-в-правила-землепользования-и-застройки-в-отношении-территории-по-адресу-хомутовский-тупик-д.-4-корп.-2"/>Оповещение о проведении публичных слушаний. Материалы проекта внесения изменений в правила землепользования и застройки в отношении территории по адресу: Хомутовский тупик, д. 4, корп. 2<text:bookmark-end text:name="оповещение-о-проведении-публичных-слушаний.-материалы-проекта-внесения-изменений-в-правила-землепользования-и-застройки-в-отношении-территории-по-адресу-хомутовский-тупик-д.-4-корп.-2"/></text:h>
      <text:p text:style-name="First_20_paragraph">30.12.2019</text:p>
      <text:p text:style-name="Text_20_body">На публичные слушания представляются <text:span text:style-name="T1">материалы проекта внесения изменений в правила землепользования и застройки города Москвы в отношении территории по адресу: Хомутовский тупик, д. 4, корп. 2.</text:span></text:p>
      <text:p text:style-name="Text_20_body">Информационные материалы по теме публичных слушаний представлены на экспозиции по адресу: ул. Новая Басманная, д. 37, стр. 1, ком. 119 в здании управы Басманного района.</text:p>
      <text:p text:style-name="Text_20_body"><text:span text:style-name="T1">Экспозиция открыта с 13 января 2020 года по 20 января 2020 года</text:span>. Часы работы: по рабочим дням – с 15:00 час. до 19:00 час., суббота – с 11:00 час. до 15:00 час., воскресенье – выходной день. На выставке проводятся консультации по теме публичных слушаний.</text:p>
      <text:p text:style-name="Text_20_body"><text:span text:style-name="T1">Собрание участников публичных слушаний состоится 22 января 2020 года в 20:00 час.</text:span> по адресу: Новая Басманная ул., д. 4-6, стр. 4 (ГБОУ города Москвы «Инженерная школа № 1581»).</text:p>
      <text:p text:style-name="Text_20_body">Время начала регистрации участников – с 18:30 час.</text:p>
      <text:p text:style-name="Text_20_body"><text:span text:style-name="T1">В период проведения публичных слушаний</text:span> участники публичных слушаний имеют право представить свои предложения и замечания по обсуждаемому проекту посредством:</text:p>
      <text:p text:style-name="Text_20_body">- записи предложений и замечаний в период работы экспозиции;</text:p>
      <text:p text:style-name="Text_20_body">- выступления на собрании участников публичных слушаний;</text:p>
      <text:p text:style-name="Text_20_body">- внесения записи в книгу (журнал) регистрации участвующих в собрании участников публичных слушаний;</text:p>
      <text:p text:style-name="Text_20_body">- подачи в ходе собрания письменных предложений и замечаний;</text:p>
      <text:p text:style-name="Text_20_body">- направления в течение недели со дня проведения собрания участников публичных слушаний письменных предложений, замечаний в Окружную комиссию.</text:p>
      <text:p text:style-name="Text_20_body">Публичные слушания по внесению изменений в правила землепользования и застройки проводятся в границах территориальной зоны, для которой установлен такой градостроительный регламент (ст.31 «Градостроительного кодекса РФ» от 29.12.2004 №190-ФЗ).</text:p>
      <text:p text:style-name="Text_20_body"><text:span text:style-name="T1">Номера контактных справочных телефонов Окружной комиссии:</text:span> 8(499) 261-19-15, 8(495) 912-51-25.</text:p>
      <text:p text:style-name="Text_20_body">Почтовый адрес Окружной комиссии: 109147, г.Москва, ул.Марксистская, д.24. Электронный адрес Окружной комиссии: nisapovaak1@mos.ru</text:p>
      <text:p text:style-name="Text_20_body"><text:span text:style-name="T1">Информационные материалы по проекту размещены на сайтах в интернете:</text:span> официальный портал префектуры ЦАО (<text:a xlink:type="simple" xlink:href="http://cao.mos.ru/" office:name=""><text:span text:style-name="Definition">http://cao.mos.ru</text:span></text:a>) и официальный портал управы Басманного района (<text:a xlink:type="simple" xlink:href="http://basman.mos.ru/" office:name=""><text:span text:style-name="Definition">http://basman.mos.ru</text:span></text:a>).</text:p>
      <table:table table:name="Table1" table:style-name="Table1">
        <table:table-column table:style-name="Table1.A"/>
        <table:table-row>
          <table:table-cell table:style-name="TableRowCell" office:value-type="string">
            <text:p text:style-name="Table_20_Contents"><text:span text:style-name="T1">Комиссия при Правительстве Москвы по вопросам градостроительства, землепользования и застройки в Центральном административном округе (Окружная комиссия)</text:span></text:p>
          </table:table-cell>
        </table:table-row>
      </table:table>
      <text:p text:style-name="First_20_paragraph"><text:line-break/></text:p>
      <text:p text:style-name="Text_20_body">Адрес страницы: <text:a xlink:type="simple" xlink:href="http://basman.mos.ru/presscenter/important-information/detail/8584236.html" office:name=""><text:span text:style-name="Definition">http://basman.mos.ru/presscenter/important-information/detail/8584236.html</text:span></text:a></text:p>
      <text:p text:style-name="Text_20_body"><text:a xlink:type="simple" xlink:href="http://basman.mos.ru" office:name=""><text:span text:style-name="Definition">Управа Басманного района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3-08-23T07:45:32Z</meta:creation-date>
    <dc:date>2023-08-23T07:45:32Z</dc:date>
  </office:meta>
</office:document-meta>
</file>