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.-материалы-проекта-внесения-изменений-в-правила-землепользования-и-застройки-города-москвы-в-отношении-территории-по-адресу-большая-почтовая-ул.-вл.244"/>Оповещение о проведении публичных слушаний. Материалы проекта внесения изменений в правила землепользования и застройки города Москвы в отношении территории по адресу: Большая Почтовая ул., вл.24/4<text:bookmark-end text:name="оповещение-о-проведении-публичных-слушаний.-материалы-проекта-внесения-изменений-в-правила-землепользования-и-застройки-города-москвы-в-отношении-территории-по-адресу-большая-почтовая-ул.-вл.244"/></text:h>
      <text:p text:style-name="First_20_paragraph">02.03.2020</text:p>
      <text:p text:style-name="Text_20_body">На публичные слушания представляются <text:span text:style-name="T1">материалы проекта внесения изменений в правила землепользования и застройки города Москвы в отношении территории по адресу: Большая Почтовая ул., вл.24/4 (кадастровый № 77:01:0003027:3666)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119 в здании управы Басманного района.</text:p>
      <text:p text:style-name="Text_20_body"><text:span text:style-name="T1">Экспозиция открыта с 10 марта 2020 года 17 марта 2020</text:span>. Часы работы: по рабочим дням – с 15:00 час. до 19:00 час., суббота – с 11:00 час. до 15:00 час., воскресенье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19 марта 2020 в 19:00 час.</text:span> по адресу: Рубцов пер., д.10/14, стр.1 (ГБОУ «Школа на Яузе»)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Публичные слушания по внесению изменений в правила землепользования и застройки проводятся в границах территориальной зоны, для которой установлен такой градостроительный регламент (ст.31 «Градостроительного кодекса РФ» от 29.12.2004 №190-ФЗ).</text:p>
      <text:p text:style-name="Text_20_body"><text:span text:style-name="T1">Номера контактных справочных телефонов Окружной комиссии:</text:span> 8(499) 261-19-15, 8(495) 912-51-25.</text:p>
      <text:p text:style-name="Text_20_body">Почтовый адрес Окружной комиссии: 109147, г.Москва, ул.Марксистская, д.24. Электронный адрес Окружной комиссии: nisapovaak1@mos.ru</text:p>
      <text:p text:style-name="Text_20_body"><text:span text:style-name="T1">Информационные материалы по проекту размещены на сайтах в интернете:</text:span> официальный портал префектуры ЦАО (<text:a xlink:type="simple" xlink:href="http://cao.mos.ru/" office:name=""><text:span text:style-name="Definition">http://cao.mos.ru</text:span></text:a>) и официальный портал управы Басманного района (<text:a xlink:type="simple" xlink:href="http://basman.mos.ru/" office:name=""><text:span text:style-name="Definition">http://basman.mos.ru</text:span></text:a>).</text:p>
      <text:p text:style-name="Text_20_body"><text:line-break/></text:p>
      <text:p text:style-name="Text_20_body"><text:span text:style-name="T1">Комиссия при Правительстве Москвы </text:span></text:p>
      <text:p text:style-name="Text_20_body"><text:span text:style-name="T1">по вопросам градостроительства, землепользования и застройки </text:span></text:p>
      <text:p text:style-name="Text_20_body"><text:span text:style-name="T1">в Центральном административном округе </text:span></text:p>
      <text:p text:style-name="Text_20_body"><text:span text:style-name="T1">(Окружная комиссия)</text:span></text:p>
      <text:p text:style-name="Text_20_body"><text:line-break/></text:p>
      <text:p text:style-name="Text_20_body">Адрес страницы: <text:a xlink:type="simple" xlink:href="http://basman.mos.ru/presscenter/important-information/detail/8718468.html" office:name=""><text:span text:style-name="Definition">http://basman.mos.ru/presscenter/important-information/detail/8718468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6:42:09Z</meta:creation-date>
    <dc:date>2023-06-28T06:42:09Z</dc:date>
  </office:meta>
</office:document-meta>
</file>