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очнение-места-проведения-собрания-по-публичным-слушаниям-по-проекту-внесения-изменений-в-правила-землепользования-и-застройки-города-москвы-в-отношении-территории-по-адресу-большая-почтовая-ул.-вл.244"/>Уточнение места проведения собрания по публичным слушаниям по проекту внесения изменений в правила землепользования и застройки города Москвы в отношении территории по адресу: Большая Почтовая ул., вл.24/4<text:bookmark-end text:name="уточнение-места-проведения-собрания-по-публичным-слушаниям-по-проекту-внесения-изменений-в-правила-землепользования-и-застройки-города-москвы-в-отношении-территории-по-адресу-большая-почтовая-ул.-вл.244"/></text:h>
      <text:p text:style-name="First_20_paragraph">11.03.2020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resscenter/important-information/detail/8748964.html" office:name=""><text:span text:style-name="Definition">http://basman.mos.ru/presscenter/important-information/detail/8748964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6:43:23Z</meta:creation-date>
    <dc:date>2023-06-28T06:43:23Z</dc:date>
  </office:meta>
</office:document-meta>
</file>