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для-школьников-организуют-работники-высшей-школы-экономики"/>Мастер-класс для школьников организуют работники Высшей школы экономики<text:bookmark-end text:name="мастер-класс-для-школьников-организуют-работники-высшей-школы-экономики"/></text:h>
      <text:p text:style-name="First_20_paragraph">14.10.2021</text:p>
      <text:p text:style-name="Text_20_body">Сотрудники Национального исследовательского университета «Высшая школа экономики» 16 октября проведут мастер-класс «Мой натюрморт». Мероприятие проведут в рамках проекта «Университетские субботы».</text:p>
      <text:p text:style-name="Text_20_body">В ходе занятия участники познакомятся с теоретическими принципами построения композиции и кадрирования. Еще ребятам объяснят, как правильно снимать натюрморт на любой фотоаппарат, проинформировали на <text:a xlink:type="simple" xlink:href="https://www.hse.ru/saturdays/announcements/504632802.html" office:name=""><text:span text:style-name="Definition">сайте</text:span></text:a> высшего учебного заведения.</text:p>
      <text:p text:style-name="Text_20_body">Встречу проведет Сергей Строков, ведущий инженер Учебной лаборатории волновой, квантовой оптики и ядерной физики.</text:p>
      <text:p text:style-name="Text_20_body">Начало мастер-класса в 11:00. Для участия необходимо предварительно <text:a xlink:type="simple" xlink:href="https://events.educom.ru/event/82568" office:name=""><text:span text:style-name="Definition">зарегистрироваться</text:span></text:a>.</text:p>
      <text:p text:style-name="Text_20_body"><text:line-break/></text:p>
      <text:p text:style-name="Text_20_body">Адрес страницы: <text:a xlink:type="simple" xlink:href="http://basman.mos.ru/presscenter/news/detail/10326014.html" office:name=""><text:span text:style-name="Definition">http://basman.mos.ru/presscenter/news/detail/1032601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9:24Z</meta:creation-date>
    <dc:date>2023-08-23T07:59:24Z</dc:date>
  </office:meta>
</office:document-meta>
</file>