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стартует-голосование-за-лучшие-студенческие-эссе"/>На портале «Активный гражданин» стартует голосование за лучшие студенческие эссе<text:bookmark-end text:name="на-портале-активный-гражданин-стартует-голосование-за-лучшие-студенческие-эссе"/></text:h>
      <text:p text:style-name="First_20_paragraph">09.11.2021</text:p>
      <text:p text:style-name="Text_20_body">Жители столицы выберут победителей конкурса студенческих эссе «Москва глазами молодежи» на портале «Активный гражданин».</text:p>
      <text:p text:style-name="Text_20_body">Мероприятие приурочили к Всемирному дню гида.</text:p>
      <text:p text:style-name="Text_20_body">Участники должны были написать эссе и снять минутный видеоролик на темы: «Представь себя в роли гида», «Digital-туризм. Новые идеи», «Я — лучший тревел-блогер», «Тренды молодежного туризма» и «Гостеприимный москвич».</text:p>
      <text:p text:style-name="Text_20_body">Пять творчески произведений студентов из 128 работ станут победителями и получат призы, в числе которых награда Комитета по туризму, экскурсия по Останкинской телебашне и экскурсия по Большой спортивной арене спорткомплекса «Лужники», а также победители попадут на стажировку в Правительстве Москвы.</text:p>
      <text:p text:style-name="Text_20_body"><text:line-break/></text:p>
      <text:p text:style-name="Text_20_body">Адрес страницы: <text:a xlink:type="simple" xlink:href="http://basman.mos.ru/presscenter/news/detail/10382344.html" office:name=""><text:span text:style-name="Definition">http://basman.mos.ru/presscenter/news/detail/1038234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5:12:38Z</meta:creation-date>
    <dc:date>2023-05-30T15:12:38Z</dc:date>
  </office:meta>
</office:document-meta>
</file>