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оекте-активный-гражданин-продолжается-голосовани"/>В проекте «Активный гражданин» продолжается голосовани<text:bookmark-end text:name="в-проекте-активный-гражданин-продолжается-голосовани"/></text:h>
      <text:p text:style-name="First_20_paragraph">16.11.2021</text:p>
      <text:p text:style-name="Text_20_body">Москвичи определят номинантов туристической премии «Путеводная звезда — 2021» в проекте «Активный гражданин» в 18 номинациях.</text:p>
      <text:p text:style-name="Text_20_body">Претендентами на премию стали 29 отелей, а с 15 ноября горожане могут выбрать лучшие гастрономические заведения в четырех номинациях: «Лучший московский завтрак», «Лучший ресторан русской кухни», «Лучшая московская кондитерская» и «Лучший московский гастромаркет».</text:p>
      <text:p text:style-name="Text_20_body">Победителей выбираются на основе оценок экспертов, рейтингов мировых систем бронирования, отзывов и голосования в «Активном гражданине».</text:p>
      <text:p text:style-name="Text_20_body">Уже 16 ноября начнется завершающий этап голосования, в котором и будут представлены номинации для медиа и стартапов.</text:p>
      <text:p text:style-name="Text_20_body"><text:line-break/></text:p>
      <text:p text:style-name="Text_20_body">Адрес страницы: <text:a xlink:type="simple" xlink:href="http://basman.mos.ru/presscenter/news/detail/10397142.html" office:name=""><text:span text:style-name="Definition">http://basman.mos.ru/presscenter/news/detail/1039714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20:47:39Z</meta:creation-date>
    <dc:date>2023-06-28T20:47:39Z</dc:date>
  </office:meta>
</office:document-meta>
</file>