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проголосовали-за-благоустройство-улиц-в-районе"/>Жители проголосовали за благоустройство улиц в районе<text:bookmark-end text:name="жители-проголосовали-за-благоустройство-улиц-в-районе"/></text:h>
      <text:p text:style-name="First_20_paragraph">06.12.2021</text:p>
      <text:p text:style-name="Text_20_body">В проекте «Активный гражданин» 6 декабря завершилось голосование за благоустройство улиц около нового здания Музея транспорта Москвы.</text:p>
      <text:p text:style-name="Text_20_body">Как сообщили на официальном <text:a xlink:type="simple" xlink:href="https://www.mos.ru/news/item/99825073/" office:name=""><text:span text:style-name="Definition">сайте</text:span></text:a> мэра Москвы, жители выбрали дизайн фонарей и скамеек, варианты озеленения территории и организации парковочного пространства на Новорязанской и Ольховской улицах, в Басманном и 1-м Басманном переулках.</text:p>
      <text:p text:style-name="Text_20_body">Специалисты установят дополнительные источники света.</text:p>
      <text:p text:style-name="Text_20_body">Сообщается, что из трех предложенных вариантов москвичи отдали предпочтение черным дугообразным светильникам, за которые проголосовали 39 процентов участников.</text:p>
      <text:p text:style-name="Text_20_body">Примечательно, что в общей сложности в голосовании поучаствовали 169 868 человек.</text:p>
      <text:p text:style-name="Text_20_body"><text:line-break/></text:p>
      <text:p text:style-name="Text_20_body">Адрес страницы: <text:a xlink:type="simple" xlink:href="http://basman.mos.ru/presscenter/news/detail/10449662.html" office:name=""><text:span text:style-name="Definition">http://basman.mos.ru/presscenter/news/detail/1044966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50:39Z</meta:creation-date>
    <dc:date>2023-08-23T07:50:39Z</dc:date>
  </office:meta>
</office:document-meta>
</file>