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идентные-парковочные-места-для-жителей-появились-в-районе"/>Резидентные парковочные места для жителей появились в районе<text:bookmark-end text:name="резидентные-парковочные-места-для-жителей-появились-в-районе"/></text:h>
      <text:p text:style-name="First_20_paragraph">10.02.2022</text:p>
      <text:p text:style-name="Text_20_body">Свыше 90 новых парковочных мест для местных жителей оборудовали в Москве с конца декабря 2021 года. Места только для резидентов появились и в Басманном районе. Об этом рассказали 10 февраля.</text:p>
      <text:p text:style-name="Text_20_body">Как проинформировали на <text:a xlink:type="simple" xlink:href="https://parking.mos.ru/news/2409/" office:name=""><text:span text:style-name="Definition">сайте</text:span></text:a> Московского паркинга, резидентное парковочное разрешение позволяет бесплатно оставлять машину на платной городской парковке в пределах района проживания с 20:00 до 08:00. Сделать его круглосуточным можно за три тысячи рублей в год.</text:p>
      <text:p text:style-name="Text_20_body">Весь список парковочных мест для жителей можно посмотреть на <text:a xlink:type="simple" xlink:href="https://parking.mos.ru/" office:name=""><text:span text:style-name="Definition">сайте</text:span></text:a> в специальном разделе.</text:p>
      <text:p text:style-name="Text_20_body">Машино-места только для владельцев парковочных разрешений создаются для того, чтобы приоритет при парковке возле дома оставался у местных жителей.</text:p>
      <text:p text:style-name="Text_20_body"><text:line-break/></text:p>
      <text:p text:style-name="Text_20_body">Адрес страницы: <text:a xlink:type="simple" xlink:href="http://basman.mos.ru/presscenter/news/detail/10611904.html" office:name=""><text:span text:style-name="Definition">http://basman.mos.ru/presscenter/news/detail/1061190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6:55:22Z</meta:creation-date>
    <dc:date>2023-06-28T06:55:22Z</dc:date>
  </office:meta>
</office:document-meta>
</file>