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е-голосование-запустили-на-портале-активный-гражданин"/>Новое голосование запустили на портале «Активный гражданин»<text:bookmark-end text:name="новое-голосование-запустили-на-портале-активный-гражданин"/></text:h>
      <text:p text:style-name="First_20_paragraph">05.04.2022</text:p>
      <text:p text:style-name="Text_20_body">В Государственной инспекции по контролю за использованием объектов недвижимости Москвы будет работать умный помощник — собака-робот. Жителям столицы предложили 5 апреля выбрать для него имя на портале «Активный гражданин».</text:p>
      <text:p text:style-name="Text_20_body">Стоит отметить, что сейчас нового сотрудника обучают. Механического помощника пока работает в сопровождении оператора, который анализирует, как робопес ориентируется в пространстве и преодолевает препятствия, а также учит его обследовать ту или иную территорию или конкретные объекты. Кстати, для людей он безопасен: не лает, не кусается, умеет обходить пешеходов.</text:p>
      <text:p text:style-name="Text_20_body">По информации с <text:a xlink:type="simple" xlink:href="https://ag.mos.ru/poll/13192" office:name=""><text:span text:style-name="Definition">портала</text:span></text:a> «Активный гражданин», москвичам предложили четыре варианта имени: Арти, Герц, Электроник, СмартГИН.</text:p>
      <text:p text:style-name="Text_20_body"><text:line-break/></text:p>
      <text:p text:style-name="Text_20_body">Адрес страницы: <text:a xlink:type="simple" xlink:href="http://basman.mos.ru/presscenter/news/detail/10730449.html" office:name=""><text:span text:style-name="Definition">http://basman.mos.ru/presscenter/news/detail/1073044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0:35Z</meta:creation-date>
    <dc:date>2023-08-23T07:50:35Z</dc:date>
  </office:meta>
</office:document-meta>
</file>