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ременное-ограничение-движения-введут-в-районе"/>Временное ограничение движения введут в районе<text:bookmark-end text:name="временное-ограничение-движения-введут-в-районе"/></text:h>
      <text:p text:style-name="First_20_paragraph">02.06.2022</text:p>
      <text:p text:style-name="Text_20_body">В центре столицы 4 июня состоится парад ретротранспорта, поэтому схема движения транспорта на некоторых улицах района изменится.</text:p>
      <text:p text:style-name="Text_20_body">На <text:a xlink:type="simple" xlink:href="https://www.mos.ru/news/item/107607073/" office:name=""><text:span text:style-name="Definition">сайте</text:span></text:a> мэра Москвы сообщили, что на период с 8:00 до 17:00 будет закрыт проезд для общественного и личного транспорта на Садовническом проезде, а Чистопрудный бульвар и Белгородский проезд перекроют с 11:00 до 17:00.</text:p>
      <text:p text:style-name="Text_20_body">Также с 10:30 до 11:00 станут недоступными для движения не более, чем на десять минут участки Устьинского и Садовнического проездов, Покровского, Яузского бульваров и Большой Устьинский мост.</text:p>
      <text:p text:style-name="Text_20_body">Ограничения коснутся и парковок. Так, на Чистопрудном бульваре и Белгородском проезде с полуночи 3 июня и до конца парада стоянка будет запрещена.</text:p>
      <text:p text:style-name="Text_20_body"><text:line-break/></text:p>
      <text:p text:style-name="Text_20_body">Адрес страницы: <text:a xlink:type="simple" xlink:href="http://basman.mos.ru/presscenter/news/detail/10844519.html" office:name=""><text:span text:style-name="Definition">http://basman.mos.ru/presscenter/news/detail/10844519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7:02:12Z</meta:creation-date>
    <dc:date>2023-06-28T07:02:12Z</dc:date>
  </office:meta>
</office:document-meta>
</file>