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ультлето-в-библиотеке-читальне-пушкина-пройдет-серия-творческих-мастер-классов"/>КультЛето: в библиотеке-читальне Пушкина пройдет серия творческих мастер-классов<text:bookmark-end text:name="культлето-в-библиотеке-читальне-пушкина-пройдет-серия-творческих-мастер-классов"/></text:h>
      <text:p text:style-name="First_20_paragraph">08.06.2022</text:p>
      <text:p text:style-name="Text_20_body">В библиотеке-читальне имени Александра Пушкина в рамках городской программы летнего досуга «КультЛето» 8 июня стартует серия творческих мастер-классов для детей «Большая книга цветов».</text:p>
      <text:p text:style-name="Text_20_body">Во время занятий ребятам расскажут все о цветах: сколько необходимо воды, чтобы вырастить одну-единственную розу, какую роль в нашей жизни играют растения, и еще много чего познавательного о фауне. А еще, юные посетители «Пушкинки» совместно с библиотекарем смогут создать необычные цветочные поделки.</text:p>
      <text:p text:style-name="Text_20_body">— На сегодняшний день экологическая повестка является одной из наиболее актуальных, поэтому прививать экопривычки необходимо с самого раннего возраста, а для этого, конечно же, нужно знакомить детей с окружающим миром, — рассказала заведующая отделом специальных проектов и культурных программ библиотеки Наталия Антоничева.</text:p>
      <text:p text:style-name="Text_20_body">Встречи состоятся 8, 9 и 10 июня в 16:00 по адресу: Большая Почтовая улица, дом 16.</text:p>
      <text:p text:style-name="Text_20_body">Оформить один билет на все три дня проведения интенсива можно абсолютно бесплатно по <text:a xlink:type="simple" xlink:href="https://pushkinmoslib.timepad.ru/event/2057138/" office:name=""><text:span text:style-name="Definition">ссылке.</text:span></text:a></text:p>
      <text:p text:style-name="Text_20_body"><text:line-break/></text:p>
      <text:p text:style-name="Text_20_body">Адрес страницы: <text:a xlink:type="simple" xlink:href="http://basman.mos.ru/presscenter/news/detail/10858232.html" office:name=""><text:span text:style-name="Definition">http://basman.mos.ru/presscenter/news/detail/1085823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07:14:27Z</meta:creation-date>
    <dc:date>2023-06-01T07:14:27Z</dc:date>
  </office:meta>
</office:document-meta>
</file>