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смогут-проголовать-за-самые-красивые-отреставрированные-объекты-на-портале-активный-гражданин"/>Жители района смогут проголовать за самые красивые отреставрированные объекты на портале «Активный гражданин»<text:bookmark-end text:name="жители-района-смогут-проголовать-за-самые-красивые-отреставрированные-объекты-на-портале-активный-гражданин"/></text:h>
      <text:p text:style-name="First_20_paragraph">09.08.2022</text:p>
      <text:p text:style-name="Text_20_body">Москвичи смогут определить лучшие объекты культурного наследия, отреставрированные за последние годы в Басманном районе и не только, в новом голосовании проекта «Активный гражданин», которое открылось 8 августа.</text:p>
      <text:p text:style-name="Text_20_body">Так, жители района смогут проголосовать за одно из старейших зданий Москвы — Малороссийское подворье на улице Маросейка, которое было построено в 1630 – 1640 годы. На сегодняшний день первый этаж отведен под городские нужды, а на втором и третьем располагаются квартиры.</text:p>
      <text:p text:style-name="Text_20_body">Кроме того, еще одним объектом стала городская усадьба Шибаева на Новой Басманной улице. На официальном <text:a xlink:type="simple" xlink:href="https://www.mos.ru/news/item/111113073/" office:name=""><text:span text:style-name="Definition">сайте</text:span></text:a> мэра Москвы рассказали, что особняк, предположительно, построили в 1770 годах, но свой современный вид в псевдорусском стиле он обрел только в 1870 – 1880.</text:p>
      <text:p text:style-name="Text_20_body">Ознакомиться с полным списком отреставрированных зданий и проголосовать можно по <text:a xlink:type="simple" xlink:href="https://ag.mos.ru/poll/13706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basman.mos.ru/presscenter/news/detail/10983499.html" office:name=""><text:span text:style-name="Definition">http://basman.mos.ru/presscenter/news/detail/1098349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31:01Z</meta:creation-date>
    <dc:date>2023-06-28T07:31:01Z</dc:date>
  </office:meta>
</office:document-meta>
</file>