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а-дельвига-проведет-мастер-класс-для-детей"/>Библиотека Дельвига проведет мастер-класс для детей<text:bookmark-end text:name="библиотека-дельвига-проведет-мастер-класс-для-детей"/></text:h>
      <text:p text:style-name="First_20_paragraph">30.09.2022</text:p>
      <text:p text:style-name="Text_20_body">Мастер-класс в честь Дня учителя пройдет 5 октября в библиотеке имени Антона Дельвига.</text:p>
      <text:p text:style-name="Text_20_body">Дети сделают подарки для своих любимых учителей, при помощи техники сухого и мокрого валяния.</text:p>
      <text:p text:style-name="Text_20_body">— Также ребятам расскажут, как шерсть способна благоприятно влиять на организм, что техника валяния появилась раньше ткачества и вязания, из шерсти можно делать как одежду, так и украшения и игрушки, и шерсть какого животного самая теплая, — поделилась Ирина Захарова, ведущий менеджер по культурно-массовому досугу.</text:p>
      <text:p text:style-name="Text_20_body">Можно сделать камушек-брошь «Гранит науки», похожий на настоящий камень, только очень легкий.</text:p>
      <text:p text:style-name="Text_20_body">По желанию гости смогут выполнить осенние броши «Яблоко», «Вишня» или шерстяное колечко в той же цветовой гамме.</text:p>
      <text:p text:style-name="Text_20_body">Начало мероприятия в 18:00. Вход свободный.</text:p>
      <text:p text:style-name="Text_20_body"><text:line-break/></text:p>
      <text:p text:style-name="Text_20_body">Адрес страницы: <text:a xlink:type="simple" xlink:href="http://basman.mos.ru/presscenter/news/detail/11080739.html" office:name=""><text:span text:style-name="Definition">http://basman.mos.ru/presscenter/news/detail/1108073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9:17Z</meta:creation-date>
    <dc:date>2023-08-23T07:59:17Z</dc:date>
  </office:meta>
</office:document-meta>
</file>