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ники-проекта-активный-гражданин-выберут-названия-для-45-новых-улиц-скверов-и-площадей"/>Участники проекта «Активный гражданин» выберут названия для 45 новых улиц, скверов и площадей<text:bookmark-end text:name="участники-проекта-активный-гражданин-выберут-названия-для-45-новых-улиц-скверов-и-площадей"/></text:h>
      <text:p text:style-name="First_20_paragraph">12.10.2022</text:p>
      <text:p text:style-name="Text_20_body">Новая серия голосований пройдет в проекте «Активный гражданин». Жители столицы смогут предложить варианты названий для 45 новых городских объектов. Среди них: улицы, скверы, площади и аллеи.</text:p>
      <text:p text:style-name="Text_20_body">Новые объекты расположены в восьми административных округах Москвы, в том числе и в Южном.</text:p>
      <text:p text:style-name="Text_20_body">Как сообщили на <text:a xlink:type="simple" xlink:href="https://www.mos.ru/news/item/114322073/" office:name=""><text:span text:style-name="Definition">сайте</text:span></text:a> мэра Москвы, тематические голосования будут регулярно открываться в октябре и ноябре. Процесс пройдет в два этапа. На первом жители смогут прислать свои идеи. Затем специалисты выберут самые популярные и яркие предложения, а позже их вынесут во второй этап голосования.</text:p>
      <text:p text:style-name="Text_20_body">На страницах опросов участники найдут всю информацию о новой улице, справку о той местности, в которой она находится, а также предложения специалистов о том, как можно назвать объект.</text:p>
      <text:p text:style-name="Text_20_body"><text:line-break/></text:p>
      <text:p text:style-name="Text_20_body">Адрес страницы: <text:a xlink:type="simple" xlink:href="http://basman.mos.ru/presscenter/news/detail/11102237.html" office:name=""><text:span text:style-name="Definition">http://basman.mos.ru/presscenter/news/detail/11102237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7:14:14Z</meta:creation-date>
    <dc:date>2023-06-28T07:14:14Z</dc:date>
  </office:meta>
</office:document-meta>
</file>