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терактивное-занятие-для-детей-проведут-библиотеке-пушкина"/>Интерактивное занятие для детей проведут библиотеке Пушкина<text:bookmark-end text:name="интерактивное-занятие-для-детей-проведут-библиотеке-пушкина"/></text:h>
      <text:p text:style-name="First_20_paragraph">13.10.2022</text:p>
      <text:p text:style-name="Text_20_body">Представители библиотеки-читальни имени Александра Пушкина проведут 20 октября интерактивное занятие для юных жителей столицы.</text:p>
      <text:p text:style-name="Text_20_body">Тема встречи «По следам современного искусства» о творчестве американского художника Роя Лихтенштейна. Многие его произведения были созданы в духе классических комиксов.</text:p>
      <text:p text:style-name="Text_20_body">Дети увидят репродукции известных работ мастера и узнают об особенностях его стиля. А после ребята попробуют создать свой собственный рисунок в стиле Роя Лихтенштейна, написавшего серию оммажей – картин-подражаний полотнам знаменитых живописцев, сообщили на <text:a xlink:type="simple" xlink:href="https://t.me/pushkinmoslib/486" office:name=""><text:span text:style-name="Definition">странице</text:span></text:a> культурного учреждения в социальных сетях.</text:p>
      <text:p text:style-name="Text_20_body">Мероприятие направлено на детей от 6 до 12 лет.</text:p>
      <text:p text:style-name="Text_20_body">Начало в 17:00, вход по предварительной регистрации.</text:p>
      <text:p text:style-name="Text_20_body"><text:line-break/></text:p>
      <text:p text:style-name="Text_20_body">Адрес страницы: <text:a xlink:type="simple" xlink:href="http://basman.mos.ru/presscenter/news/detail/11106300.html" office:name=""><text:span text:style-name="Definition">http://basman.mos.ru/presscenter/news/detail/11106300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7:59:14Z</meta:creation-date>
    <dc:date>2023-08-23T07:59:14Z</dc:date>
  </office:meta>
</office:document-meta>
</file>