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анитарную-обрезку-деревьев-организуют-в-москве"/>Санитарную обрезку деревьев организуют в Москве<text:bookmark-end text:name="санитарную-обрезку-деревьев-организуют-в-москве"/></text:h>
      <text:p text:style-name="First_20_paragraph">03.11.2022</text:p>
      <text:p text:style-name="Text_20_body">В официальном Telegram-канале Комплекса городского хозяйства Москвы сообщили, что специалисты нацелены провести комплексную санитарную обрезку деревьев. Так, работы организуют в парках и вдоль магистралей города.</text:p>
      <text:p text:style-name="Text_20_body">— Во время санитарной обрезки специалисты удалят больные, усыхающие, пораженные вредителями, надломленные, повисшие вниз, переплетенные ветви, — отметили на <text:a xlink:type="simple" xlink:href="https://www.mskagency.ru/materials/3254287" office:name=""><text:span text:style-name="Definition">сайте</text:span></text:a> Агентства городских новостей «Москва» со ссылкой на ведомство.</text:p>
      <text:p text:style-name="Text_20_body">Подобные работы направлены на стимулирование образования молодых побегов у зеленых насаждений.</text:p>
      <text:p text:style-name="Text_20_body">Отметим, что санитарную обрезку традиционно проводят в ноябре после листопада и весной до начала сокодвижения у деревьев.</text:p>
      <text:p text:style-name="Text_20_body"><text:line-break/></text:p>
      <text:p text:style-name="Text_20_body">Адрес страницы: <text:a xlink:type="simple" xlink:href="http://basman.mos.ru/presscenter/news/detail/11183888.html" office:name=""><text:span text:style-name="Definition">http://basman.mos.ru/presscenter/news/detail/11183888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8T07:21:56Z</meta:creation-date>
    <dc:date>2023-06-28T07:21:56Z</dc:date>
  </office:meta>
</office:document-meta>
</file>