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ый-урок-мужества-прошел-в-школе-на-яузе"/>Ежегодный урок мужества прошел в «Школе на Яузе»<text:bookmark-end text:name="ежегодный-урок-мужества-прошел-в-школе-на-яузе"/></text:h>
      <text:p text:style-name="First_20_paragraph">05.12.2022</text:p>
      <text:p text:style-name="Text_20_body">Ежегодный урок мужества в рамках проекта «Мой район в годы войны» прошел 5 декабря в «Школе на Яузе».</text:p>
      <text:p text:style-name="Text_20_body">— Сегодняшнее мероприятие посвятили разговору о легендарном танке Т-34, — рассказал сотрудник пресс-службы образовательного учреждения.</text:p>
      <text:p text:style-name="Text_20_body">Урок приурочили к 81-летию со дня контрнаступления советских войск в битве за Москву.</text:p>
      <text:p text:style-name="Text_20_body">Напомним, Т-34 — советский средний танк периода Великой Отечественной войны, выпускался серийно с 1940 года. В течение 1942—1947 годов — основной танк Рабоче-крестьянской Красной армии и вооруженных сил Советского союза.</text:p>
      <text:p text:style-name="Text_20_body">Ранее сообщили, что воспитанники «Школы на Яузе» посетили лекцию «Как устроено сердце» в Московской государственной академии ветеринарной медицины и биотехнологии имени Константина Скрябина.</text:p>
      <text:p text:style-name="Text_20_body"><text:line-break/></text:p>
      <text:p text:style-name="Text_20_body">Адрес страницы: <text:a xlink:type="simple" xlink:href="http://basman.mos.ru/presscenter/news/detail/11269575.html" office:name=""><text:span text:style-name="Definition">http://basman.mos.ru/presscenter/news/detail/1126957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24:00Z</meta:creation-date>
    <dc:date>2023-06-28T07:24:00Z</dc:date>
  </office:meta>
</office:document-meta>
</file>