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церт-к-международному-женскому-дню-прошел-на-станции-метро-курская"/>Концерт к Международному женскому дню прошел на станции метро «Курская»<text:bookmark-end text:name="концерт-к-международному-женскому-дню-прошел-на-станции-метро-курская"/></text:h>
      <text:p text:style-name="First_20_paragraph">07.03.2023</text:p>
      <text:p text:style-name="Text_20_body">Праздничный концерт, приуроченный к Международному женскому дню, прошел на авансцене станции Московского метрополитена «Курская». Об этом 6 марта сообщили в пресс-службе Департамента транспорта и развития дорожно-транспортной инфраструктуры города Москвы.</text:p>
      <text:p text:style-name="Text_20_body">В мероприятии приняли участие музыкальная группа «Самоцветы», исполнившая свои знаменитые композиции, и сотрудники Управления внутренних дел по Центральному административному округа города Москвы Министерства внутренних дел России, отметили на <text:a xlink:type="simple" xlink:href="https://vm.ru/news/1036676-efimov-moskovskaya-kompaniya-uvelichila-obuemy-proizvodstva-detskoj-odezhdy-v-85-raza?utm_source=vm&amp;utm_campaign=scroll&amp;utm_medium=scroll" office:name=""><text:span text:style-name="Definition">сайге</text:span></text:a> газеты «Вечерняя Москва».</text:p>
      <text:p text:style-name="Text_20_body">Также работники УВД поздравили женщин с наступающим праздником и подарили им тюльпаны.</text:p>
      <text:p text:style-name="Text_20_body"><text:line-break/></text:p>
      <text:p text:style-name="Text_20_body">Адрес страницы: <text:a xlink:type="simple" xlink:href="http://basman.mos.ru/presscenter/news/detail/11450951.html" office:name=""><text:span text:style-name="Definition">http://basman.mos.ru/presscenter/news/detail/11450951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18:05:02Z</meta:creation-date>
    <dc:date>2023-08-23T18:05:02Z</dc:date>
  </office:meta>
</office:document-meta>
</file>