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ые-миигаик-научились-прогнозировать-наводнения"/>Ученые МИИГАиК научились прогнозировать наводнения<text:bookmark-end text:name="ученые-миигаик-научились-прогнозировать-наводнения"/></text:h>
      <text:p text:style-name="First_20_paragraph">13.03.2023</text:p>
      <text:p text:style-name="Text_20_body">Научные сотрудники Московского государственного университета геодезии и картографии разработали предиктивную модель, позволяющую точно прогнозировать области и масштабы наводнений, а также определять оптимальные меры по купированию ущерба от них. Об этом стало известно 12 марта.</text:p>
      <text:p text:style-name="Text_20_body">— С помощью нашей математической модели можно рассчитать зону, подверженную затоплениям, с точностью до конкретной постройки — в безопасности она или нет. Алгоритм позволяет определить возможную степень повреждения инфраструктуры и угрозы населению при наводнени, — рассказал заведующий лабораторией городских технологий и пространственного развития МИИГАиК Алексей Курлов.</text:p>
      <text:p text:style-name="Text_20_body">По словам ученого, разработка уже сейчас позволяет создавать 3D-карты с отображением вероятностей разрушений от паводков в процентном соотношении.</text:p>
      <text:p text:style-name="Text_20_body"><text:line-break/></text:p>
      <text:p text:style-name="Text_20_body">Адрес страницы: <text:a xlink:type="simple" xlink:href="http://basman.mos.ru/presscenter/news/detail/11461134.html" office:name=""><text:span text:style-name="Definition">http://basman.mos.ru/presscenter/news/detail/1146113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18:03:08Z</meta:creation-date>
    <dc:date>2023-08-23T18:03:08Z</dc:date>
  </office:meta>
</office:document-meta>
</file>