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района-проголосуют-за-лучшие-отреставрированные-объекты-в-столице"/>Жители района проголосуют за лучшие отреставрированные объекты в столице<text:bookmark-end text:name="жители-района-проголосуют-за-лучшие-отреставрированные-объекты-в-столице"/></text:h>
      <text:p text:style-name="First_20_paragraph">27.07.2023</text:p>
      <text:p text:style-name="Text_20_body">Жителей района 27 июля пригласили проголосовать за главный дом городской усадьбы XVIII века в Подсосенском переулке в опросе на портале «Активный гражданин».</text:p>
      <text:p text:style-name="Text_20_body">Москвичи оценивают результаты программы «1 рубль за квадратный метр в год» и выбирают лучшие отреставрированные объекты. Дом в Подсосенском пришлось восстанавливать буквально из руин, воссоздавать внешний и внутренний облик по сохранившимся фрагментам и архивным документам, отметили на <text:a xlink:type="simple" xlink:href="https://www.mos.ru/news/item/127203073/" office:name=""><text:span text:style-name="Definition">сайте</text:span></text:a> мэра Москвы.</text:p>
      <text:p text:style-name="Text_20_body">Напомним, что участник программы должен за пять лет восстановить объект культурного наследия. В обмен на это он сможет пользоваться льготной ставкой аренды в течение 49 лет.</text:p>
      <text:p text:style-name="Text_20_body"><text:line-break/></text:p>
      <text:p text:style-name="Text_20_body">Адрес страницы: <text:a xlink:type="simple" xlink:href="http://basman.mos.ru/presscenter/news/detail/11740007.html" office:name=""><text:span text:style-name="Definition">http://basman.mos.ru/presscenter/news/detail/11740007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7T13:14:37Z</meta:creation-date>
    <dc:date>2023-07-27T13:14:37Z</dc:date>
  </office:meta>
</office:document-meta>
</file>