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ая-тройка-поступила-в-продажу-в-районе"/>Тематическая «Тройка» поступила в продажу в районе<text:bookmark-end text:name="тематическая-тройка-поступила-в-продажу-в-районе"/></text:h>
      <text:p text:style-name="First_20_paragraph">27.09.2023</text:p>
      <text:p text:style-name="Text_20_body">27.09.2023</text:p>
      <text:p text:style-name="Text_20_body">Департамент транспорта и дорожно-транспортной инфраструктуры города Москвы совместно с Движением детей и молодежи «Время первых» 26 сентября выпустил ограниченную серию карт «Тройка» и билетов «Единый». Приобрести их можно в кассах станции «Курская» Кольцевой линии Московского метрополитена.</text:p>
      <text:p text:style-name="Text_20_body">Дизайн в тематической карте «Тройка» и билете «Единый» отличаются, но выполнены в фирменном стиле. Например, владельцы проездного билета на его обороте могут узнать, чем занимаются участники движения и какие у них ценности, проинформировали в Telegram-<text:a xlink:type="simple" xlink:href="https://basmannievesti.moscow/2023/09/18/stolichnyj-deptrans-vypustil-v-chest-yubileya-zala-zaryade-tematicheskuyu-kartu-trojka/" office:name=""><text:span text:style-name="Definition">канале</text:span></text:a> столичного Дептранса.</text:p>
      <text:p text:style-name="Text_20_body">Ранее в столичной подземке запустили в продажу карту «Тройка», приуроченную к пятилетию концертного зала «Зарядье».</text:p>
      <text:p text:style-name="Text_20_body"><text:line-break/></text:p>
      <text:p text:style-name="Text_20_body">Адрес страницы: <text:a xlink:type="simple" xlink:href="http://basman.mos.ru/presscenter/news/detail/11858110.html" office:name=""><text:span text:style-name="Definition">http://basman.mos.ru/presscenter/news/detail/1185811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7T12:01:34Z</meta:creation-date>
    <dc:date>2023-09-27T12:01:34Z</dc:date>
  </office:meta>
</office:document-meta>
</file>