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фнс-3-приглашает-08-августа-на-бесплатный-семинар-единый-налоговый-счет-енс"/>ИФНС № 3 приглашает 08 августа на бесплатный семинар «Единый налоговый счет (ЕНС)»<text:bookmark-end text:name="ифнс-3-приглашает-08-августа-на-бесплатный-семинар-единый-налоговый-счет-енс"/></text:h>
      <text:p text:style-name="First_20_paragraph">31.07.2024</text:p>
      <text:p text:style-name="Text_20_body">Фото: Анна Быкова, «Вечерняя Москва»</text:p>
      <text:p text:style-name="Text_20_body">«Единый налоговый счет (ЕНС)»</text:p>
      <text:p text:style-name="Text_20_body">Уважаемые налогоплательщики!</text:p>
      <text:p text:style-name="Text_20_body">ИФНС России № 3 по г. Москве приглашает принять участие в бесплатном семинаре, который состоится 8 августа 2024 в 15:30 по адресу: г. Москва, ул. Анатолия Живова, д.2.</text:p>
      <text:p text:style-name="Text_20_body">На мероприятии выступит:</text:p>
      <text:p text:style-name="Text_20_body">Коюшева Елена Ивановна – главный государственный налоговый инспектор отдела учета налоговых поступлений.</text:p>
      <text:p text:style-name="Text_20_body">Актуальные вопросы при рассмотрении данной темы:</text:p>
      <text:p text:style-name="Text_20_body">• преимущества ЕНС;</text:p>
      <text:p text:style-name="Text_20_body">• что такое единый налоговый платеж и счет;</text:p>
      <text:p text:style-name="Text_20_body">• порядок заполнения платежных документов в условиях работы ЕНС.</text:p>
      <text:p text:style-name="Text_20_body"><text:line-break/></text:p>
      <text:p text:style-name="Text_20_body">Адрес страницы: <text:a xlink:type="simple" xlink:href="http://basman.mos.ru/presscenter/news/detail/12499758.html" office:name=""><text:span text:style-name="Definition">http://basman.mos.ru/presscenter/news/detail/12499758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1T06:44:22Z</meta:creation-date>
    <dc:date>2024-07-31T06:44:22Z</dc:date>
  </office:meta>
</office:document-meta>
</file>