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нс-налоги"/>ФНС налоги<text:bookmark-end text:name="фнс-налоги"/></text:h>
      <text:p text:style-name="First_20_paragraph">07.11.2024</text:p>
      <text:p text:style-name="Text_20_body"><text:a xlink:type="simple" xlink:href="https://cao.mos.ru/upload/d59b05238fa84b76a9605114c1beefef%20Plakaty-2024-UplataNalogov-P.pdf" office:name=""><text:span text:style-name="Definition">Пришло время оплатить налоги!</text:span></text:a></text:p>
      <text:p text:style-name="Text_20_body"><text:line-break/></text:p>
      <text:p text:style-name="Text_20_body">Адрес страницы: <text:a xlink:type="simple" xlink:href="http://basman.mos.ru/presscenter/news/detail/12649745.html" office:name=""><text:span text:style-name="Definition">http://basman.mos.ru/presscenter/news/detail/12649745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07T11:27:07Z</meta:creation-date>
    <dc:date>2024-11-07T11:27:07Z</dc:date>
  </office:meta>
</office:document-meta>
</file>