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етстен-горожане-смогут-выбрать-лучшее-графии-выставки"/>«Нетстен»: горожане смогут выбрать лучшее графии выставки<text:bookmark-end text:name="нетстен-горожане-смогут-выбрать-лучшее-графии-выставки"/></text:h>
      <text:p text:style-name="First_20_paragraph">19.11.2024</text:p>
      <text:p text:style-name="Text_20_body">19.11.2025</text:p>
      <text:p text:style-name="Text_20_body">Москвичи смогут выбрать лучшую работу выставки «Нетстен». Фото: Анна Быкова, «Вечерняя Москва»</text:p>
      <text:p text:style-name="Text_20_body"><text:line-break/></text:p>
      <text:p text:style-name="Text_20_body">Новое голосование проекта «Активный гражданин» позволит москвичам выбрать лучшее по их мнению граффити, которые представлены в рамках выставки современного искусства «Нетстен». Голосование стартовало 19 ноября.</text:p>
      <text:p text:style-name="Text_20_body"><text:line-break/></text:p>
      <text:p text:style-name="Text_20_body">На <text:a xlink:type="simple" xlink:href="https://www.mos.ru/news/item/146670073/" office:name=""><text:span text:style-name="Definition">сайте</text:span></text:a> мэра Москвы уточнили, что темой данной экспозиции послужили времена года. Мастера должны были изобразить свое видение городской осени и зимы. Все работы объединили под одно название — «Теплые объятия столицы».</text:p>
      <text:p text:style-name="Text_20_body">Один из участников — Антон Спуник — изобразил на своей работе пару на фоне заснеженных панельных домов. В его интерпретации теплом является не только солнечные лучи, но и чувства, которые связывают любящие сердца.</text:p>
      <text:p text:style-name="Text_20_body">Еще одной работой, представленной для голосования, стала полотно под авторством Виталия Царенкова. Он изобразил вечерний столичный двор. Основной посыл картины — холод обязательно сменится теплом.</text:p>
      <text:p text:style-name="Text_20_body"><text:line-break/></text:p>
      <text:p text:style-name="Text_20_body">Адрес страницы: <text:a xlink:type="simple" xlink:href="http://basman.mos.ru/presscenter/news/detail/12670749.html" office:name=""><text:span text:style-name="Definition">http://basman.mos.ru/presscenter/news/detail/12670749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09T23:11:49Z</meta:creation-date>
    <dc:date>2024-12-09T23:11:49Z</dc:date>
  </office:meta>
</office:document-meta>
</file>