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фнс-3-приглашает-12-декабря-на-бесплатный-семинар-единый-налоговый-счет-енс"/>ИФНС № 3 приглашает 12 декабря на бесплатный семинар «Единый налоговый счет (ЕНС)»<text:bookmark-end text:name="ифнс-3-приглашает-12-декабря-на-бесплатный-семинар-единый-налоговый-счет-енс"/></text:h>
      <text:p text:style-name="First_20_paragraph">04.12.2024</text:p>
      <text:p text:style-name="Text_20_body">Фото: Анна Быкова, «Вечерняя Москва»</text:p>
      <text:p text:style-name="Text_20_body"><text:line-break/></text:p>
      <text:p text:style-name="Text_20_body">ИФНС России № 3 по г. Москве приглашает принять участие в бесплатном семинаре, который состоится 12 декабря 2024 в 15:30 по адресу: г. Москва, ул. Анатолия Живова, д.2.</text:p>
      <text:p text:style-name="Text_20_body">На мероприятии выступит: Коюшева Елена Ивановна – главный государственный налоговый инспектор отдела учета налоговых поступлений.</text:p>
      <text:p text:style-name="Text_20_body">Актуальные вопросы при рассмотрении данной темы: преимущества ЕНС; что такое единый налоговый платеж и счет; порядок заполнения платежных документов в условиях работы ЕНС.</text:p>
      <text:p text:style-name="Text_20_body"><text:line-break/></text:p>
      <text:p text:style-name="Text_20_body">Адрес страницы: <text:a xlink:type="simple" xlink:href="http://basman.mos.ru/presscenter/news/detail/12702054.html" office:name=""><text:span text:style-name="Definition">http://basman.mos.ru/presscenter/news/detail/1270205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2T09:01:49Z</meta:creation-date>
    <dc:date>2024-12-22T09:01:49Z</dc:date>
  </office:meta>
</office:document-meta>
</file>