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опросы-рассмотренные-9-января-на-вебинаре-меры-принудительного-взыскания-за-счет-имущества-физического-лица-не-являющегося-ип"/>Вопросы, рассмотренные 9 января на вебинаре «Меры принудительного взыскания за счет имущества физического лица, не являющегося ИП»<text:bookmark-end text:name="вопросы-рассмотренные-9-января-на-вебинаре-меры-принудительного-взыскания-за-счет-имущества-физического-лица-не-являющегося-ип"/></text:h>
      <text:p text:style-name="First_20_paragraph">15.01.2025</text:p>
      <text:p text:style-name="Text_20_body"><text:line-break/></text:p>
      <text:p text:style-name="Text_20_body">Фото: Анна Быкова, «Вечерняя Москва»</text:p>
      <text:p text:style-name="Text_20_body"><text:line-break/></text:p>
      <text:p text:style-name="Text_20_body">1. Что такое требование об уплате налогов?</text:p>
      <text:p text:style-name="Text_20_body">Ответ: Требование об уплате налогов - это письменное извещение налогоплательщика о неуплаченной сумме налогов, а также об обязанности уплатить эту сумму в установленный срок (ст. 69 НК РФ).</text:p>
      <text:p text:style-name="Text_20_body"><text:line-break/></text:p>
      <text:p text:style-name="Text_20_body">2. Сроки направления требования об уплате задолженности?</text:p>
      <text:p text:style-name="Text_20_body">Ответ: Требование об уплате задолженности должно быть направлено налогоплательщику, плательщику сбора, плательщику страховых взносов, налоговому агенту не позднее трех месяцев со дня формирования отрицательного сальдо единого налогового счета этого лица, если иное не предусмотрено настоящим Кодексом. В случае, если отрицательное сальдо единого налогового счета лица - налогоплательщика, плательщика сбора, плательщика страховых взносов, налогового агента не превышает 3 000 рублей, требование об уплате задолженности в размере отрицательного сальдо единого налогового счета должно быть направлено этому лицу не позднее одного года со дня формирования указанного отрицательного сальдо единого налогового счета (ст. 70 НК РФ).</text:p>
      <text:p text:style-name="Text_20_body"><text:line-break/></text:p>
      <text:p text:style-name="Text_20_body">3. Как направляется решение о взыскании физическому лицу?</text:p>
      <text:p text:style-name="Text_20_body">Ответ: Если требование о взыскании не исполнить добровольно, то будет вынесено решение о взыскании задолженности. Копия решения о взыскании направляется физическому лицу в течение шести дней со дня принятия такого решения через личный кабинет налогоплательщика (при отсутствии (прекращении) у налогоплательщика доступа к личному кабинету налогоплательщика - по почте заказным письмом (ст. 46 НК РФ).</text:p>
      <text:p text:style-name="Text_20_body"><text:line-break/></text:p>
      <text:p text:style-name="Text_20_body"><text:line-break/></text:p>
      <text:p text:style-name="Text_20_body">Адрес страницы: <text:a xlink:type="simple" xlink:href="http://basman.mos.ru/presscenter/news/detail/12758219.html" office:name=""><text:span text:style-name="Definition">http://basman.mos.ru/presscenter/news/detail/12758219.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1-15T07:21:48Z</meta:creation-date>
    <dc:date>2025-01-15T07:21:48Z</dc:date>
  </office:meta>
</office:document-meta>
</file>